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 Cyr" svg:font-family="&quot;Arial Cyr&quot;"/>
    <style:font-face style:name="Times New Roman" svg:font-family="&quot;Times New Roman&quot;"/>
    <style:font-face style:name="Times New Roman CYR" svg:font-family="&quot;Times New Roman CYR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 CYR" style:font-name-asian="Times New Roman CYR" style:font-name-complex="Times New Roman CYR" fo:font-size="8pt" style:font-size-asian="8pt" style:font-size-complex="8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 CYR" style:font-name-asian="Times New Roman CYR" style:font-name-complex="Times New Roman CYR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2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text-underline-style="solid" style:text-underline-type="single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37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text-underline-style="solid" style:text-underline-type="single" fo:font-weight="bold" style:font-weight-asian="bold" style:font-weight-complex="bold" style:font-family-generic="roman"/>
    </style:style>
    <style:style style:name="ce20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4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36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0" style:family="table-cell" style:parent-style-name="Default" style:data-style-name="N4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4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0">
      <style:text-properties fo:color="#FFFFFF" style:font-name="Times New Roman" style:font-name-asian="Times New Roman" style:font-name-complex="Times New Roman" fo:font-size="2pt" style:font-size-asian="2pt" style:font-size-complex="2pt" style:font-family-generic="roman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text-underline-style="solid" style:text-underline-type="single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7" style:family="table-cell" style:parent-style-name="Default" style:data-style-name="N2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text-underline-style="solid" style:text-underline-type="single" style:font-family-generic="roman"/>
    </style:style>
    <style:style style:name="ce38" style:family="table-cell" style:parent-style-name="Default" style:data-style-name="N37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text-underline-style="solid" style:text-underline-type="single" style:font-family-generic="roman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Default" style:data-style-name="N0">
      <style:text-properties fo:color="#FFFFFF" style:font-name="Times New Roman" style:font-name-asian="Times New Roman" style:font-name-complex="Times New Roman" fo:font-size="2pt" style:font-size-asian="2pt" style:font-size-complex="2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</style:style>
    <style:style style:name="ce5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3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4" style:family="table-cell" style:parent-style-name="Default" style:data-style-name="N4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58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Default" style:data-style-name="N19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0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6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6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7" style:family="table-cell" style:parent-style-name="Default" style:data-style-name="N36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8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0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5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0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2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4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9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10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</style:style>
    <style:style style:name="ce115" style:family="table-cell" style:parent-style-name="Default" style:data-style-name="N4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8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9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1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2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3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4" style:family="table-cell" style:parent-style-name="Default" style:data-style-name="N19">
      <style:table-cell-properties fo:border-top="none" fo:border-bottom="thin solid #000000" fo:border-left="none" fo:border-right="none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26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7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9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0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8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661458333333333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0.846666666666667cm"/>
    </style:style>
    <style:style style:name="co5" style:family="table-column">
      <style:table-column-properties fo:break-before="auto" style:column-width="0.9789583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5.25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7.5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0.5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2.75pt" style:use-optimal-row-height="false" fo:break-before="auto"/>
    </style:style>
    <style:style style:name="ro11" style:family="table-row">
      <style:table-row-properties style:row-height="25.5pt" style:use-optimal-row-height="false" fo:break-before="auto"/>
    </style:style>
    <style:style style:name="ro12" style:family="table-row">
      <style:table-row-properties style:row-height="21.75pt" style:use-optimal-row-height="false" fo:break-before="auto"/>
    </style:style>
    <style:style style:name="ro13" style:family="table-row">
      <style:table-row-properties style:row-height="21pt" style:use-optimal-row-height="false" fo:break-before="auto"/>
    </style:style>
    <style:style style:name="ro14" style:family="table-row">
      <style:table-row-properties style:row-height="15.75pt" style:use-optimal-row-height="false" fo:break-before="auto"/>
    </style:style>
    <style:style style:name="ro15" style:family="table-row">
      <style:table-row-properties style:row-height="126pt" style:use-optimal-row-height="false" fo:break-before="auto"/>
    </style:style>
    <style:style style:name="ro16" style:family="table-row">
      <style:table-row-properties style:row-height="15pt" style:use-optimal-row-height="false" fo:break-before="auto"/>
    </style:style>
    <style:style style:name="ro17" style:family="table-row">
      <style:table-row-properties style:row-height="28.5pt" style:use-optimal-row-height="false" fo:break-before="auto"/>
    </style:style>
    <style:style style:name="ro18" style:family="table-row">
      <style:table-row-properties style:row-height="31.5pt" style:use-optimal-row-height="false" fo:break-before="auto"/>
    </style:style>
    <style:style style:name="ro19" style:family="table-row">
      <style:table-row-properties style:row-height="17.1pt" style:use-optimal-row-height="false" fo:break-before="auto"/>
    </style:style>
    <style:style style:name="ro20" style:family="table-row">
      <style:table-row-properties style:row-height="34.5pt" style:use-optimal-row-height="false" fo:break-before="auto"/>
    </style:style>
    <style:style style:name="ro21" style:family="table-row">
      <style:table-row-properties style:row-height="110.25pt" style:use-optimal-row-height="false" fo:break-before="auto"/>
    </style:style>
    <style:style style:name="ro22" style:family="table-row">
      <style:table-row-properties style:row-height="158.25pt" style:use-optimal-row-height="false" fo:break-before="auto"/>
    </style:style>
    <style:style style:name="ro23" style:family="table-row">
      <style:table-row-properties style:row-height="16.5pt" style:use-optimal-row-height="false" fo:break-before="auto"/>
    </style:style>
    <style:style style:name="ro24" style:family="table-row">
      <style:table-row-properties style:row-height="220.5pt" style:use-optimal-row-height="false" fo:break-before="auto"/>
    </style:style>
    <style:style style:name="ro25" style:family="table-row">
      <style:table-row-properties style:row-height="47.25pt" style:use-optimal-row-height="false" fo:break-before="auto"/>
    </style:style>
    <style:style style:name="ro26" style:family="table-row">
      <style:table-row-properties style:row-height="63pt" style:use-optimal-row-height="false" fo:break-before="auto"/>
    </style:style>
    <style:style style:name="ro27" style:family="table-row">
      <style:table-row-properties style:row-height="157.5pt" style:use-optimal-row-height="false" fo:break-before="auto"/>
    </style:style>
    <style:style style:name="ro28" style:family="table-row">
      <style:table-row-properties style:row-height="189pt" style:use-optimal-row-height="false" fo:break-before="auto"/>
    </style:style>
    <style:style style:name="ro29" style:family="table-row">
      <style:table-row-properties style:row-height="78.75pt" style:use-optimal-row-height="false" fo:break-before="auto"/>
    </style:style>
    <style:style style:name="ro30" style:family="table-row">
      <style:table-row-properties style:row-height="25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14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  <style:style style:name="ce1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032.A68"/>
      <style:map style:condition="of:cell-content()=0" style:apply-style-name="cf1"/>
    </style:style>
    <style:style style:name="ce1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032.A68"/>
      <style:map style:condition="of:cell-content()=0" style:apply-style-name="cf1"/>
    </style:style>
    <style:style style:name="ce1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090.A68"/>
      <style:map style:condition="of:cell-content()=0" style:apply-style-name="cf1"/>
    </style:style>
    <style:style style:name="ce14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090.A68"/>
      <style:map style:condition="of:cell-content()=0" style:apply-style-name="cf1"/>
    </style:style>
    <style:style style:name="ce147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  <style:style style:name="ce1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090.A68"/>
      <style:map style:condition="of:cell-content()=0" style:apply-style-name="cf1"/>
    </style:style>
    <style:style style:name="ce1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9]" style:apply-style-name="cf1" style:base-cell-address="КПК0813104.A70"/>
      <style:map style:condition="of:cell-content()=0" style:apply-style-name="cf1"/>
    </style:style>
    <style:style style:name="ce1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9]" style:apply-style-name="cf1" style:base-cell-address="КПК0813104.A70"/>
      <style:map style:condition="of:cell-content()=0" style:apply-style-name="cf1"/>
    </style:style>
    <style:style style:name="ce15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  <style:style style:name="ce15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160.A68"/>
      <style:map style:condition="of:cell-content()=0" style:apply-style-name="cf1"/>
    </style:style>
    <style:style style:name="ce1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160.A68"/>
      <style:map style:condition="of:cell-content()=0" style:apply-style-name="cf1"/>
    </style:style>
    <style:style style:name="ce154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  <style:style style:name="ce1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193.A68"/>
      <style:map style:condition="of:cell-content()=0" style:apply-style-name="cf1"/>
    </style:style>
    <style:style style:name="ce1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7]" style:apply-style-name="cf1" style:base-cell-address="КПК0813193.A68"/>
      <style:map style:condition="of:cell-content()=0" style:apply-style-name="cf1"/>
    </style:style>
    <style:style style:name="ce157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  <style:style style:name="ce15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9]" style:apply-style-name="cf1" style:base-cell-address="КПК0813242.A70"/>
      <style:map style:condition="of:cell-content()=0" style:apply-style-name="cf1"/>
    </style:style>
    <style:style style:name="ce15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[.A69]" style:apply-style-name="cf1" style:base-cell-address="КПК0813242.A70"/>
      <style:map style:condition="of:cell-content()=0" style:apply-style-name="cf1"/>
    </style:style>
    <style:style style:name="ce16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  <style:map style:condition="of:cell-content()=0" style:apply-style-name="cf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КПК0813032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128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129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61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130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8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129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124">
            <text:p>16.07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float" office:value="313" table:number-columns-spanned="10" table:number-rows-spanned="1" table:style-name="ce61">
            <text:p>313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125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125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61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121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126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11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123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61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121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11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61">
            <text:p>Надання пільг окремим категоріям громадян з оплати послуг зв`язку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121">
            <text:p>0813032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21">
            <text:p>3032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121">
            <text:p>1070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1">
          <table:table-cell table:style-name="ce4"/>
          <table:table-cell office:value-type="string" table:number-columns-spanned="26" table:number-rows-spanned="1" table:style-name="ce116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11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1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118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2">
          <table:table-cell office:value-type="string" table:number-columns-spanned="20" table:number-rows-spanned="1" table:style-name="ce119">
            <text:p>4. Обсяг бюджетних призначень/бюджетних асигнувань</text:p>
          </table:table-cell>
          <table:covered-table-cell table:number-columns-repeated="19"/>
          <table:table-cell office:value-type="float" office:value="50000" table:number-columns-spanned="10" table:number-rows-spanned="1" table:style-name="ce115">
            <text:p>50 000,00</text:p>
          </table:table-cell>
          <table:covered-table-cell table:number-columns-repeated="9"/>
          <table:table-cell office:value-type="string" table:number-columns-spanned="14" table:number-rows-spanned="1" table:style-name="ce120">
            <text:p>гривень, у тому числі загального фонду</text:p>
          </table:table-cell>
          <table:covered-table-cell table:number-columns-repeated="13"/>
          <table:table-cell office:value-type="float" office:value="50000" table:number-columns-spanned="11" table:number-rows-spanned="1" table:style-name="ce115">
            <text:p>50 000,00</text:p>
          </table:table-cell>
          <table:covered-table-cell table:number-columns-repeated="10"/>
          <table:table-cell office:value-type="string" table:number-columns-spanned="9" table:number-rows-spanned="1" table:style-name="ce63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8" table:number-rows-spanned="1" table:style-name="ce63">
            <text:p>спеціального фонду</text:p>
          </table:table-cell>
          <table:covered-table-cell table:number-columns-repeated="7"/>
          <table:table-cell office:value-type="float" office:value="0" table:number-columns-spanned="11" table:number-rows-spanned="1" table:style-name="ce115">
            <text:p>0,00</text:p>
          </table:table-cell>
          <table:covered-table-cell table:number-columns-repeated="10"/>
          <table:table-cell office:value-type="string" table:number-columns-spanned="4" table:number-rows-spanned="1" table:style-name="ce63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113">
            <text:p>Забезпечення реалізації державної соціальної політики на території району у сфері соціального захисту населення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64" table:number-rows-spanned="1" table:style-name="ce113">
            <text:p>Надання телекомунікаційних послуг споживачам, які мають установлені законодавством України піьги з їх оплати, відповідно до законодавства Україн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113">
            <text:p>Забезпечення надання пільг з послуг зв`язку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112">
            <text:p>- Бюджетний кодекс України від 08 липня 2010 року №2456-VI (зі змінами);<text:line-break/></text:p>
            <text:p>- Закон України від 21 травня 1997 р. №280/97-ВР “Про місцеве самоврядування в Україні” (зі змінами).;<text:line-break/></text:p>
            <text:p>- Конституція України;<text:line-break/></text:p>
            <text:p>- Наказ Міністерства фінансів України від 26.08.2014 р. № 836 «Про деякі питання запровадження програмно-цільового методу складання та виконання місцевих бюджетів» із змінами від 30.09.2016 р. №860 (на заміну наказу МФУ від 09.07.2010р. № 679.;<text:line-break/></text:p>
            <text:p>- Закон України "Про Державний бюджет України на 2026 рік”<text:line-break/></text:p>
            <text:p>-рішення сесії Дубенської міської ради від 10.07.2026 №5380 "Про <text:s/>внесення змін до рішення Дубенської міської ради від 23.12.2025р. №5005 «Про бюджет Дубенської міської територіальної громади на 2026 рік»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52" table:number-rows-spanned="1" table:style-name="ce63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52" table:number-rows-spanned="1" table:style-name="ce10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73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1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1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73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51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8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string" table:number-columns-spanned="25" table:number-rows-spanned="1" table:style-name="ce104">
            <text:p>Забезпечення виконання наданих законодавством повноважень у сфері соціального захисту населення</text:p>
          </table:table-cell>
          <table:covered-table-cell table:number-columns-repeated="24"/>
          <table:table-cell office:value-type="float" office:value="50000" table:number-columns-spanned="8" table:number-rows-spanned="1" table:style-name="ce51">
            <text:p>50 0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50000" table:number-columns-spanned="8" table:number-rows-spanned="1" table:style-name="ce51">
            <text:p>50 00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73">
            <text:p>УСЬОГО</text:p>
          </table:table-cell>
          <table:covered-table-cell table:number-columns-repeated="27"/>
          <table:table-cell office:value-type="float" office:value="50000" table:number-columns-spanned="8" table:number-rows-spanned="1" table:style-name="ce51">
            <text:p>50 0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50000" table:number-columns-spanned="8" table:number-rows-spanned="1" table:style-name="ce51">
            <text:p>50 000,00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63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64" table:number-rows-spanned="1" table:style-name="ce10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73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73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1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1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104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104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7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21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string" table:number-columns-spanned="24" table:number-rows-spanned="1" table:style-name="ce104">
            <text:p><text:s/>Програма відшкодування за надання пільг</text:p>
          </table:table-cell>
          <table:covered-table-cell table:number-columns-repeated="23"/>
          <table:table-cell office:value-type="string" table:number-columns-spanned="13" table:number-rows-spanned="1" table:style-name="ce104">
            <text:p>Рішення міської ради від 22 грудня 2020 року №28 "Про затвердження Програми відшкодування за надання інших передбачених чинним законодавством пільг в місті Дубно на 2021-2026 роки"</text:p>
          </table:table-cell>
          <table:covered-table-cell table:number-columns-repeated="12"/>
          <table:table-cell office:value-type="float" office:value="50000" table:number-columns-spanned="8" table:number-rows-spanned="1" table:style-name="ce51">
            <text:p>50 0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50000" table:number-columns-spanned="8" table:number-rows-spanned="1" table:style-name="ce51">
            <text:p>50 000,00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44">
            <text:p>s4</text:p>
          </table:table-cell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73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51">
            <text:p>X</text:p>
          </table:table-cell>
          <table:covered-table-cell table:number-columns-repeated="12"/>
          <table:table-cell office:value-type="float" office:value="50000" table:number-columns-spanned="8" table:number-rows-spanned="1" table:style-name="ce51">
            <text:p>50 0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50000" table:number-columns-spanned="8" table:number-rows-spanned="1" table:style-name="ce51">
            <text:p>50 000,00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10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96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2">
          <table:table-cell office:value-type="string" table:number-columns-spanned="3" table:number-rows-spanned="1" table:style-name="ce97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97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97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97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97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97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97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97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8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88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88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88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88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88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88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88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79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39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79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79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92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92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81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81"/>
          <table:covered-table-cell table:number-columns-repeated="8"/>
          <table:table-cell table:number-columns-spanned="6" table:number-rows-spanned="1" table:style-name="ce81"/>
          <table:covered-table-cell table:number-columns-repeated="5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5" table:number-rows-spanned="1" table:style-name="ce75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79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79">
            <text:p>Х</text:p>
          </table:table-cell>
          <table:covered-table-cell table:number-columns-repeated="8"/>
          <table:table-cell office:value-type="string" table:number-columns-spanned="6" table:number-rows-spanned="1" table:style-name="ce79">
            <text:p>Х</text:p>
          </table:table-cell>
          <table:covered-table-cell table:number-columns-repeated="5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80">
            <text:p>0,00</text:p>
          </table:table-cell>
          <table:covered-table-cell table:number-columns-repeated="6"/>
          <table:table-cell office:value-type="string" table:number-columns-spanned="5" table:number-rows-spanned="1" table:style-name="ce79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63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52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73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52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4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1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1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1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1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52">
            <text:p>1</text:p>
          </table:table-cell>
          <table:covered-table-cell table:number-columns-repeated="2"/>
          <table:table-cell office:value-type="string" table:number-columns-spanned="20" table:number-rows-spanned="1" table:style-name="ce52">
            <text:p>Затрат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float" office:value="1" table:number-columns-spanned="3" table:number-rows-spanned="1" table:style-name="ce143">
            <text:p>1</text:p>
          </table:table-cell>
          <table:covered-table-cell table:number-columns-repeated="2"/>
          <table:table-cell office:value-type="string" table:number-columns-spanned="20" table:number-rows-spanned="1" table:style-name="ce144">
            <text:p>Обсяг видатків за надані послуги зв'язку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50000" table:number-columns-spanned="8" table:number-rows-spanned="1" table:style-name="ce142">
            <text:p>5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2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0000" table:number-columns-spanned="8" table:number-rows-spanned="1" table:style-name="ce142">
            <text:p>5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15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5</text:p>
          </table:table-cell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52">
            <text:p>2</text:p>
          </table:table-cell>
          <table:covered-table-cell table:number-columns-repeated="2"/>
          <table:table-cell office:value-type="string" table:number-columns-spanned="20" table:number-rows-spanned="1" table:style-name="ce52">
            <text:p>Продукту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float" office:value="2" table:number-columns-spanned="3" table:number-rows-spanned="1" table:style-name="ce143">
            <text:p>2</text:p>
          </table:table-cell>
          <table:covered-table-cell table:number-columns-repeated="2"/>
          <table:table-cell office:value-type="string" table:number-columns-spanned="20" table:number-rows-spanned="1" table:style-name="ce144">
            <text:p>середньомісячна кількість одержувачів допомог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і дані</text:p>
          </table:table-cell>
          <table:covered-table-cell table:number-columns-repeated="12"/>
          <table:table-cell office:value-type="float" office:value="117" table:number-columns-spanned="8" table:number-rows-spanned="1" table:style-name="ce142">
            <text:p>11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2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17" table:number-columns-spanned="8" table:number-rows-spanned="1" table:style-name="ce142">
            <text:p>11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248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0">
          <table:table-cell office:value-type="float" office:value="3" table:number-columns-spanned="3" table:number-rows-spanned="1" table:style-name="ce143">
            <text:p>3</text:p>
          </table:table-cell>
          <table:covered-table-cell table:number-columns-repeated="2"/>
          <table:table-cell office:value-type="string" table:number-columns-spanned="20" table:number-rows-spanned="1" table:style-name="ce144">
            <text:p>в тому числі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0" table:number-columns-spanned="8" table:number-rows-spanned="1" table:style-name="ce142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2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2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4" table:number-columns-spanned="3" table:number-rows-spanned="1" table:style-name="ce143">
            <text:p>4</text:p>
          </table:table-cell>
          <table:covered-table-cell table:number-columns-repeated="2"/>
          <table:table-cell office:value-type="string" table:number-columns-spanned="20" table:number-rows-spanned="1" table:style-name="ce144">
            <text:p>жінок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правління</text:p>
          </table:table-cell>
          <table:covered-table-cell table:number-columns-repeated="12"/>
          <table:table-cell office:value-type="float" office:value="64" table:number-columns-spanned="8" table:number-rows-spanned="1" table:style-name="ce142">
            <text:p>6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2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4" table:number-columns-spanned="8" table:number-rows-spanned="1" table:style-name="ce142">
            <text:p>6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5" table:number-columns-spanned="3" table:number-rows-spanned="1" table:style-name="ce143">
            <text:p>5</text:p>
          </table:table-cell>
          <table:covered-table-cell table:number-columns-repeated="2"/>
          <table:table-cell office:value-type="string" table:number-columns-spanned="20" table:number-rows-spanned="1" table:style-name="ce144">
            <text:p>чоловіків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правління</text:p>
          </table:table-cell>
          <table:covered-table-cell table:number-columns-repeated="12"/>
          <table:table-cell office:value-type="float" office:value="53" table:number-columns-spanned="8" table:number-rows-spanned="1" table:style-name="ce142">
            <text:p>5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2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3" table:number-columns-spanned="8" table:number-rows-spanned="1" table:style-name="ce142">
            <text:p>5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52">
            <text:p>3</text:p>
          </table:table-cell>
          <table:covered-table-cell table:number-columns-repeated="2"/>
          <table:table-cell office:value-type="string" table:number-columns-spanned="20" table:number-rows-spanned="1" table:style-name="ce52">
            <text:p>Ефективн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float" office:value="6" table:number-columns-spanned="3" table:number-rows-spanned="1" table:style-name="ce143">
            <text:p>6</text:p>
          </table:table-cell>
          <table:covered-table-cell table:number-columns-repeated="2"/>
          <table:table-cell office:value-type="string" table:number-columns-spanned="20" table:number-rows-spanned="1" table:style-name="ce144">
            <text:p>Середні витрати на 1 отримувача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427.35" table:number-columns-spanned="8" table:number-rows-spanned="1" table:style-name="ce142">
            <text:p>427,3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2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27.35" table:number-columns-spanned="8" table:number-rows-spanned="1" table:style-name="ce142">
            <text:p>427,3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250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52">
            <text:p>4</text:p>
          </table:table-cell>
          <table:covered-table-cell table:number-columns-repeated="2"/>
          <table:table-cell office:value-type="string" table:number-columns-spanned="20" table:number-rows-spanned="1" table:style-name="ce52">
            <text:p>Як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float" office:value="7" table:number-columns-spanned="3" table:number-rows-spanned="1" table:style-name="ce143">
            <text:p>7</text:p>
          </table:table-cell>
          <table:covered-table-cell/>
          <table:covered-table-cell/>
          <table:table-cell office:value-type="string" table:number-columns-spanned="20" table:number-rows-spanned="1" table:style-name="ce144">
            <text:p>Частка фактичних отримувачів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73">
            <text:p>внутрішній облік</text:p>
          </table:table-cell>
          <table:covered-table-cell table:number-columns-repeated="12"/>
          <table:table-cell office:value-type="float" office:value="100" table:number-columns-spanned="8" table:number-rows-spanned="1" table:style-name="ce142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2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42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252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number-columns-repeated="16307"/>
        </table:table-row>
        <table:table-row table:style-name="ro4">
          <table:table-cell table:number-columns-repeated="77" table:style-name="ce4"/>
          <table:table-cell table:number-columns-repeated="16307"/>
        </table:table-row>
        <table:table-row table:style-name="ro2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14">
          <table:table-cell office:value-type="string" table:number-columns-spanned="6" table:number-rows-spanned="1" table:style-name="ce60">
            <text:p>ПОГОДЖЕНО:</text:p>
          </table:table-cell>
          <table:covered-table-cell table:number-columns-repeated="5"/>
          <table:table-cell table:number-columns-repeated="71" table:style-name="ce4"/>
          <table:table-cell table:number-columns-repeated="16307"/>
        </table:table-row>
        <table:table-row table:style-name="ro3">
          <table:table-cell office:value-type="string" table:number-columns-spanned="45" table:number-rows-spanned="1" table:style-name="ce61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number-columns-repeated="16307"/>
        </table:table-row>
        <table:table-row table:style-name="ro4">
          <table:table-cell office:value-type="string" table:number-columns-spanned="45" table:number-rows-spanned="1" table:style-name="ce62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number-columns-repeated="16307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number-columns-repeated="16307"/>
        </table:table-row>
        <table:table-row table:style-name="ro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3">
          <table:table-cell office:value-type="string" table:number-columns-spanned="8" table:number-rows-spanned="1" table:style-name="ce59">
            <text:p><text:s text:c="2"/>. <text:s/>.<text:s text:c="4"/></text:p>
          </table:table-cell>
          <table:covered-table-cell table:number-columns-repeated="7"/>
          <table:table-cell table:number-columns-repeated="69" table:style-name="ce4"/>
          <table:table-cell table:number-columns-repeated="16307"/>
        </table:table-row>
        <table:table-row table:style-name="ro4">
          <table:table-cell office:value-type="string" table:number-columns-spanned="8" table:number-rows-spanned="1" table:style-name="ce58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number-columns-repeated="16307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number-columns-repeated="16307"/>
        </table:table-row>
        <table:table-row table:number-rows-repeated="1048483" table:style-name="ro4">
          <table:table-cell table:number-columns-repeated="16384"/>
        </table:table-row>
        <table:named-expressions>
          <table:named-range table:name="__EDRPOU" table:cell-range-address="КПК0813032.$AT$13" table:base-cell-address="КПК0813032.$A$1"/>
          <table:named-range table:name="__EDRPOU_VV" table:cell-range-address="КПК0813032.$BC$16" table:base-cell-address="КПК0813032.$A$1"/>
          <table:named-range table:name="__KFKV" table:cell-range-address="КПК0813032.$BB$19" table:base-cell-address="КПК0813032.$A$1"/>
          <table:named-range table:name="__KLB" table:cell-range-address="КПК0813032.$BC$13" table:base-cell-address="КПК0813032.$A$1"/>
          <table:named-range table:name="__KPKVKMB" table:cell-range-address="КПК0813032.$AC$19" table:base-cell-address="КПК0813032.$A$1"/>
          <table:named-range table:name="__KTPKVKMB" table:cell-range-address="КПК0813032.$AO$19" table:base-cell-address="КПК0813032.$A$1"/>
          <table:named-range table:name="__KTVKVK" table:cell-range-address="КПК0813032.$AH$13" table:base-cell-address="КПК0813032.$A$1"/>
          <table:named-range table:name="__KTVKVKVV" table:cell-range-address="КПК0813032.$AH$16" table:base-cell-address="КПК0813032.$A$1"/>
          <table:named-range table:name="__NAME_ORG" table:cell-range-address="КПК0813032.$B$13" table:base-cell-address="КПК0813032.$A$1"/>
          <table:named-range table:name="__NAME_ORGVV" table:cell-range-address="КПК0813032.$B$16" table:base-cell-address="КПК0813032.$A$1"/>
          <table:named-range table:name="__NAME_TPKVKMB" table:cell-range-address="КПК0813032.$B$19" table:base-cell-address="КПК0813032.$A$1"/>
          <table:named-range table:name="_AS_SF" table:cell-range-address="КПК0813032.$I$23" table:base-cell-address="КПК0813032.$A$1"/>
          <table:named-range table:name="_AS_TOTAL" table:cell-range-address="КПК0813032.$U$22" table:base-cell-address="КПК0813032.$A$1"/>
          <table:named-range table:name="_AS_ZF" table:cell-range-address="КПК0813032.$AS$22" table:base-cell-address="КПК0813032.$A$1"/>
          <table:named-range table:name="_BASES" table:cell-range-address="КПК0813032.$A$37" table:base-cell-address="КПК0813032.$A$1"/>
          <table:named-range table:name="_DATE2" table:cell-range-address="КПК0813032.$A$91" table:base-cell-address="КПК0813032.$A$1"/>
          <table:named-range table:name="_DATEDOC" table:cell-range-address="КПК0813032.$AO$7" table:base-cell-address="КПК0813032.$A$1"/>
          <table:named-range table:name="_GOAL" table:cell-range-address="КПК0813032.$A$30" table:base-cell-address="КПК0813032.$A$1"/>
          <table:named-range table:name="_HBOS" table:cell-range-address="КПК0813032.$AO$83" table:base-cell-address="КПК0813032.$A$1"/>
          <table:named-range table:name="_HBOSFO" table:cell-range-address="КПК0813032.$AO$89" table:base-cell-address="КПК0813032.$A$1"/>
          <table:named-range table:name="_NAME_FINORG" table:cell-range-address="КПК0813032.$A$86" table:base-cell-address="КПК0813032.$A$1"/>
          <table:named-range table:name="_NUMDOC" table:cell-range-address="КПК0813032.$AW$7" table:base-cell-address="КПК0813032.$A$1"/>
          <table:named-range table:name="_R01G3" table:cell-range-address="КПК0813032.$AC$45" table:base-cell-address="КПК0813032.$A$1"/>
          <table:named-range table:name="_R01G4" table:cell-range-address="КПК0813032.$AK$45" table:base-cell-address="КПК0813032.$A$1"/>
          <table:named-range table:name="_R01G5" table:cell-range-address="КПК0813032.$AS$45" table:base-cell-address="КПК0813032.$A$1"/>
          <table:named-range table:name="_R02G3" table:cell-range-address="КПК0813032.$AO$53" table:base-cell-address="КПК0813032.$A$1"/>
          <table:named-range table:name="_R02G4" table:cell-range-address="КПК0813032.$AW$53" table:base-cell-address="КПК0813032.$A$1"/>
          <table:named-range table:name="_R02G5" table:cell-range-address="КПК0813032.$BE$53" table:base-cell-address="КПК0813032.$A$1"/>
          <table:named-range table:name="_R03G7" table:cell-range-address="КПК0813032.$BA$61" table:base-cell-address="КПК0813032.$A$1"/>
          <table:named-range table:name="T1RXXXXG1S" table:cell-range-address="КПК0813032.$BM$26" table:base-cell-address="КПК0813032.$A$1"/>
          <table:named-range table:name="T1RXXXXG2S" table:cell-range-address="КПК0813032.$A$26" table:base-cell-address="КПК0813032.$A$1"/>
          <table:named-range table:name="T2RXXXXG1S" table:cell-range-address="КПК0813032.$BM$33" table:base-cell-address="КПК0813032.$A$1"/>
          <table:named-range table:name="T2RXXXXG2S" table:cell-range-address="КПК0813032.$A$33" table:base-cell-address="КПК0813032.$A$1"/>
          <table:named-range table:name="T3RXXXXG1S" table:cell-range-address="КПК0813032.$A$43" table:base-cell-address="КПК0813032.$A$1"/>
          <table:named-range table:name="T3RXXXXG2S" table:cell-range-address="КПК0813032.$D$43" table:base-cell-address="КПК0813032.$A$1"/>
          <table:named-range table:name="T3RXXXXG3" table:cell-range-address="КПК0813032.$AC$43" table:base-cell-address="КПК0813032.$A$1"/>
          <table:named-range table:name="T3RXXXXG4" table:cell-range-address="КПК0813032.$AK$43" table:base-cell-address="КПК0813032.$A$1"/>
          <table:named-range table:name="T3RXXXXG5" table:cell-range-address="КПК0813032.$AS$43" table:base-cell-address="КПК0813032.$A$1"/>
          <table:named-range table:name="T4RXXXXG1S" table:cell-range-address="КПК0813032.$A$51" table:base-cell-address="КПК0813032.$A$1"/>
          <table:named-range table:name="T4RXXXXG2S" table:cell-range-address="КПК0813032.$D$51" table:base-cell-address="КПК0813032.$A$1"/>
          <table:named-range table:name="T4RXXXXG3" table:cell-range-address="КПК0813032.$AO$51" table:base-cell-address="КПК0813032.$A$1"/>
          <table:named-range table:name="T4RXXXXG4" table:cell-range-address="КПК0813032.$AW$51" table:base-cell-address="КПК0813032.$A$1"/>
          <table:named-range table:name="T4RXXXXG5" table:cell-range-address="КПК0813032.$BE$51" table:base-cell-address="КПК0813032.$A$1"/>
          <table:named-range table:name="T4RXXXXG6S" table:cell-range-address="КПК0813032.$AB$51" table:base-cell-address="КПК0813032.$A$1"/>
          <table:named-range table:name="T5RXXXXG1S" table:cell-range-address="КПК0813032.$A$67" table:base-cell-address="КПК0813032.$A$1"/>
          <table:named-range table:name="T5RXXXXG2S" table:cell-range-address="КПК0813032.$D$67" table:base-cell-address="КПК0813032.$A$1"/>
          <table:named-range table:name="T5RXXXXG3S" table:cell-range-address="КПК0813032.$X$67" table:base-cell-address="КПК0813032.$A$1"/>
          <table:named-range table:name="T5RXXXXG4S" table:cell-range-address="КПК0813032.$AB$67" table:base-cell-address="КПК0813032.$A$1"/>
          <table:named-range table:name="T5RXXXXG5" table:cell-range-address="КПК0813032.$AO$67" table:base-cell-address="КПК0813032.$A$1"/>
          <table:named-range table:name="T5RXXXXG6" table:cell-range-address="КПК0813032.$AW$67" table:base-cell-address="КПК0813032.$A$1"/>
          <table:named-range table:name="T5RXXXXG7" table:cell-range-address="КПК0813032.$BE$67" table:base-cell-address="КПК0813032.$A$1"/>
          <table:named-range table:name="T5RXXXXG8S" table:cell-range-address="КПК0813032.$BM$67" table:base-cell-address="КПК0813032.$A$1"/>
          <table:named-range table:name="T6RXXXXG1S" table:cell-range-address="КПК0813032.$A$70" table:base-cell-address="КПК0813032.$A$1"/>
          <table:named-range table:name="T6RXXXXG2S" table:cell-range-address="КПК0813032.$D$70" table:base-cell-address="КПК0813032.$A$1"/>
          <table:named-range table:name="T6RXXXXG3S" table:cell-range-address="КПК0813032.$X$70" table:base-cell-address="КПК0813032.$A$1"/>
          <table:named-range table:name="T6RXXXXG4S" table:cell-range-address="КПК0813032.$AB$70" table:base-cell-address="КПК0813032.$A$1"/>
          <table:named-range table:name="T6RXXXXG5" table:cell-range-address="КПК0813032.$AO$70" table:base-cell-address="КПК0813032.$A$1"/>
          <table:named-range table:name="T6RXXXXG6" table:cell-range-address="КПК0813032.$AW$70" table:base-cell-address="КПК0813032.$A$1"/>
          <table:named-range table:name="T6RXXXXG7" table:cell-range-address="КПК0813032.$BE$70" table:base-cell-address="КПК0813032.$A$1"/>
          <table:named-range table:name="T6RXXXXG8S" table:cell-range-address="КПК0813032.$BM$70" table:base-cell-address="КПК0813032.$A$1"/>
          <table:named-range table:name="T7RXXXXG1S" table:cell-range-address="КПК0813032.$A$76" table:base-cell-address="КПК0813032.$A$1"/>
          <table:named-range table:name="T7RXXXXG2S" table:cell-range-address="КПК0813032.$D$76" table:base-cell-address="КПК0813032.$A$1"/>
          <table:named-range table:name="T7RXXXXG3S" table:cell-range-address="КПК0813032.$X$76" table:base-cell-address="КПК0813032.$A$1"/>
          <table:named-range table:name="T7RXXXXG4S" table:cell-range-address="КПК0813032.$AB$76" table:base-cell-address="КПК0813032.$A$1"/>
          <table:named-range table:name="T7RXXXXG5" table:cell-range-address="КПК0813032.$AO$76" table:base-cell-address="КПК0813032.$A$1"/>
          <table:named-range table:name="T7RXXXXG6" table:cell-range-address="КПК0813032.$AW$76" table:base-cell-address="КПК0813032.$A$1"/>
          <table:named-range table:name="T7RXXXXG7" table:cell-range-address="КПК0813032.$BE$76" table:base-cell-address="КПК0813032.$A$1"/>
          <table:named-range table:name="T7RXXXXG8S" table:cell-range-address="КПК0813032.$BM$76" table:base-cell-address="КПК0813032.$A$1"/>
          <table:named-range table:name="T8RXXXXG1S" table:cell-range-address="КПК0813032.$A$79" table:base-cell-address="КПК0813032.$A$1"/>
          <table:named-range table:name="T8RXXXXG2S" table:cell-range-address="КПК0813032.$D$79" table:base-cell-address="КПК0813032.$A$1"/>
          <table:named-range table:name="T8RXXXXG3S" table:cell-range-address="КПК0813032.$X$79" table:base-cell-address="КПК0813032.$A$1"/>
          <table:named-range table:name="T8RXXXXG4S" table:cell-range-address="КПК0813032.$AB$79" table:base-cell-address="КПК0813032.$A$1"/>
          <table:named-range table:name="T8RXXXXG5" table:cell-range-address="КПК0813032.$AO$79" table:base-cell-address="КПК0813032.$A$1"/>
          <table:named-range table:name="T8RXXXXG6" table:cell-range-address="КПК0813032.$AW$79" table:base-cell-address="КПК0813032.$A$1"/>
          <table:named-range table:name="T8RXXXXG7" table:cell-range-address="КПК0813032.$BE$79" table:base-cell-address="КПК0813032.$A$1"/>
          <table:named-range table:name="T8RXXXXG8S" table:cell-range-address="КПК0813032.$BM$79" table:base-cell-address="КПК0813032.$A$1"/>
          <table:named-range table:name="T9RXXXXG10" table:cell-range-address="КПК0813032.$BN$59" table:base-cell-address="КПК0813032.$A$1"/>
          <table:named-range table:name="T9RXXXXG1S" table:cell-range-address="КПК0813032.$A$59" table:base-cell-address="КПК0813032.$A$1"/>
          <table:named-range table:name="T9RXXXXG2S" table:cell-range-address="КПК0813032.$D$59" table:base-cell-address="КПК0813032.$A$1"/>
          <table:named-range table:name="T9RXXXXG3S" table:cell-range-address="КПК0813032.$X$59" table:base-cell-address="КПК0813032.$A$1"/>
          <table:named-range table:name="T9RXXXXG4S" table:cell-range-address="КПК0813032.$AG$59" table:base-cell-address="КПК0813032.$A$1"/>
          <table:named-range table:name="T9RXXXXG5" table:cell-range-address="КПК0813032.$AM$59" table:base-cell-address="КПК0813032.$A$1"/>
          <table:named-range table:name="T9RXXXXG6" table:cell-range-address="КПК0813032.$AT$59" table:base-cell-address="КПК0813032.$A$1"/>
          <table:named-range table:name="T9RXXXXG7" table:cell-range-address="КПК0813032.$BA$59" table:base-cell-address="КПК0813032.$A$1"/>
          <table:named-range table:name="T9RXXXXG8" table:cell-range-address="КПК0813032.$BH$59" table:base-cell-address="КПК0813032.$A$1"/>
          <table:named-range table:name="T9RXXXXG9" table:cell-range-address="КПК0813032.$BM$59" table:base-cell-address="КПК0813032.$A$1"/>
          <table:named-range table:name="TABL1" table:cell-range-address="КПК0813032.$A$26:КПК0813032.$BM$26" table:base-cell-address="КПК0813032.$A$1"/>
          <table:named-range table:name="TABL2" table:cell-range-address="КПК0813032.$A$33:КПК0813032.$BM$33" table:base-cell-address="КПК0813032.$A$1"/>
          <table:named-range table:name="TABL3" table:cell-range-address="КПК0813032.$A$43:КПК0813032.$AZ$43" table:base-cell-address="КПК0813032.$A$1"/>
          <table:named-range table:name="TABL4" table:cell-range-address="КПК0813032.$A$51:КПК0813032.$BL$51" table:base-cell-address="КПК0813032.$A$1"/>
          <table:named-range table:name="TABL5" table:cell-range-address="КПК0813032.$A$67:КПК0813032.$BM$67" table:base-cell-address="КПК0813032.$A$1"/>
          <table:named-range table:name="TABL6" table:cell-range-address="КПК0813032.$A$70:КПК0813032.$BM$70" table:base-cell-address="КПК0813032.$A$1"/>
          <table:named-range table:name="TABL7" table:cell-range-address="КПК0813032.$A$76:КПК0813032.$BM$76" table:base-cell-address="КПК0813032.$A$1"/>
          <table:named-range table:name="TABL8" table:cell-range-address="КПК0813032.$A$79:КПК0813032.$BM$79" table:base-cell-address="КПК0813032.$A$1"/>
          <table:named-range table:name="TABL9" table:cell-range-address="КПК0813032.$A$59:КПК0813032.$BN$59" table:base-cell-address="КПК0813032.$A$1"/>
          <table:named-range table:name="Print_Area" table:cell-range-address="КПК0813032.$A$1:КПК0813032.$BM$93" table:base-cell-address="КПК0813032.$A$1"/>
        </table:named-expressions>
      </table:table>
      <table:table table:name="КПК0813090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128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129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61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130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8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129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124">
            <text:p>16.07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float" office:value="313" table:number-columns-spanned="10" table:number-rows-spanned="1" table:style-name="ce61">
            <text:p>313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125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125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61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121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126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11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123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61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121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11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8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61">
            <text:p>Видатки на поховання учасників бойових дій та осіб з інвалідністю внаслідок війни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121">
            <text:p>0813090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21">
            <text:p>3090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121">
            <text:p>1030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1">
          <table:table-cell table:style-name="ce4"/>
          <table:table-cell office:value-type="string" table:number-columns-spanned="26" table:number-rows-spanned="1" table:style-name="ce116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11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1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118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2">
          <table:table-cell office:value-type="string" table:number-columns-spanned="20" table:number-rows-spanned="1" table:style-name="ce119">
            <text:p>4. Обсяг бюджетних призначень/бюджетних асигнувань</text:p>
          </table:table-cell>
          <table:covered-table-cell table:number-columns-repeated="19"/>
          <table:table-cell office:value-type="float" office:value="369000" table:number-columns-spanned="10" table:number-rows-spanned="1" table:style-name="ce115">
            <text:p>369 000,00</text:p>
          </table:table-cell>
          <table:covered-table-cell table:number-columns-repeated="9"/>
          <table:table-cell office:value-type="string" table:number-columns-spanned="14" table:number-rows-spanned="1" table:style-name="ce120">
            <text:p>гривень, у тому числі загального фонду</text:p>
          </table:table-cell>
          <table:covered-table-cell table:number-columns-repeated="13"/>
          <table:table-cell office:value-type="float" office:value="369000" table:number-columns-spanned="11" table:number-rows-spanned="1" table:style-name="ce115">
            <text:p>369 000,00</text:p>
          </table:table-cell>
          <table:covered-table-cell table:number-columns-repeated="10"/>
          <table:table-cell office:value-type="string" table:number-columns-spanned="9" table:number-rows-spanned="1" table:style-name="ce63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8" table:number-rows-spanned="1" table:style-name="ce63">
            <text:p>спеціального фонду</text:p>
          </table:table-cell>
          <table:covered-table-cell table:number-columns-repeated="7"/>
          <table:table-cell office:value-type="float" office:value="0" table:number-columns-spanned="11" table:number-rows-spanned="1" table:style-name="ce115">
            <text:p>0,00</text:p>
          </table:table-cell>
          <table:covered-table-cell table:number-columns-repeated="10"/>
          <table:table-cell office:value-type="string" table:number-columns-spanned="4" table:number-rows-spanned="1" table:style-name="ce63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113">
            <text:p>Забезпечення реалізації державної соціальної політики на території району у сфері соціального захисту населення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64" table:number-rows-spanned="1" table:style-name="ce113">
            <text:p>Забезпечення поховання померлих учасників бойових дій та осіб з інвалідністю внаслідок війн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113">
            <text:p>Забезпечення поховання померлих учасників бойових дій та інвалідів війни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4">
          <table:table-cell office:value-type="string" table:number-columns-spanned="64" table:number-rows-spanned="1" table:style-name="ce112">
            <text:p>- Бюджетний кодекс України від 08 липня 2010 року №2456-VI (зі змінами);<text:line-break/></text:p>
            <text:p>- Закон України від 21 травня 1997 р. №280/97-ВР “Про місцеве самоврядування в Україні” (зі змінами).;<text:line-break/></text:p>
            <text:p>- Конституція України;<text:line-break/></text:p>
            <text:p>-Закон України "Про поховання та похоронну справу" від 10.07.2003 року №1102-IV (зі змінами);<text:line-break/></text:p>
            <text:p>- Наказ Міністерства фінансів України від 26.08.2014 р. № 836 «Про деякі питання запровадження програмно-цільового методу складання та виконання місцевих бюджетів» із змінами від 30.09.2016 р. №860 (на заміну наказу МФУ від 09.07.2010р. № 679.;<text:line-break/></text:p>
            <text:p>- Закон України "Про Державний бюджет України на 2026 рік”<text:line-break/></text:p>
            <text:p>-рішення сесії Дубенської міської ради від 23.12.2025 №5005 "Про <text:s text:c="2"/>бюджет Дубенської міської територіальної громади на 2026 рік"<text:line-break/></text:p>
            <text:p>-рішення сесії Дубенської міської ради від 17.04.2026 №5208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12.06.2026 №5314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10.07.2026 №55380 "Про <text:s/>внесення змін до рішення Дубенської міської ради від 23.12.2025р. №5005 «Про бюджет Дубенської міської територіальної громади на 2026 рік»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52" table:number-rows-spanned="1" table:style-name="ce63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52" table:number-rows-spanned="1" table:style-name="ce10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73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1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1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73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51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8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string" table:number-columns-spanned="25" table:number-rows-spanned="1" table:style-name="ce104">
            <text:p>Забезпечення виконання наданих законодавством повноважень у сфері соціального захисту населення</text:p>
          </table:table-cell>
          <table:covered-table-cell table:number-columns-repeated="24"/>
          <table:table-cell office:value-type="float" office:value="369000" table:number-columns-spanned="8" table:number-rows-spanned="1" table:style-name="ce51">
            <text:p>369 0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369000" table:number-columns-spanned="8" table:number-rows-spanned="1" table:style-name="ce51">
            <text:p>369 00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73">
            <text:p>УСЬОГО</text:p>
          </table:table-cell>
          <table:covered-table-cell table:number-columns-repeated="27"/>
          <table:table-cell office:value-type="float" office:value="369000" table:number-columns-spanned="8" table:number-rows-spanned="1" table:style-name="ce51">
            <text:p>369 0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369000" table:number-columns-spanned="8" table:number-rows-spanned="1" table:style-name="ce51">
            <text:p>369 000,00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63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64" table:number-rows-spanned="1" table:style-name="ce10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73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73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1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1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104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104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7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18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string" table:number-columns-spanned="24" table:number-rows-spanned="1" table:style-name="ce104">
            <text:p>Програма матеріальної підтримки населення міста Дубно на 2026-2030 роки</text:p>
          </table:table-cell>
          <table:covered-table-cell table:number-columns-repeated="23"/>
          <table:table-cell office:value-type="string" table:number-columns-spanned="13" table:number-rows-spanned="1" table:style-name="ce104">
            <text:p>Рішення міської ради</text:p>
          </table:table-cell>
          <table:covered-table-cell table:number-columns-repeated="12"/>
          <table:table-cell office:value-type="float" office:value="369000" table:number-columns-spanned="8" table:number-rows-spanned="1" table:style-name="ce51">
            <text:p>369 0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369000" table:number-columns-spanned="8" table:number-rows-spanned="1" table:style-name="ce51">
            <text:p>369 000,00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44">
            <text:p>s4</text:p>
          </table:table-cell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73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51">
            <text:p>X</text:p>
          </table:table-cell>
          <table:covered-table-cell table:number-columns-repeated="12"/>
          <table:table-cell office:value-type="float" office:value="369000" table:number-columns-spanned="8" table:number-rows-spanned="1" table:style-name="ce51">
            <text:p>369 0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369000" table:number-columns-spanned="8" table:number-rows-spanned="1" table:style-name="ce51">
            <text:p>369 000,00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10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96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2">
          <table:table-cell office:value-type="string" table:number-columns-spanned="3" table:number-rows-spanned="1" table:style-name="ce97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97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97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97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97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97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97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97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8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88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88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88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88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88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88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88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79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39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79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79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92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92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81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81"/>
          <table:covered-table-cell table:number-columns-repeated="8"/>
          <table:table-cell table:number-columns-spanned="6" table:number-rows-spanned="1" table:style-name="ce81"/>
          <table:covered-table-cell table:number-columns-repeated="5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5" table:number-rows-spanned="1" table:style-name="ce75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79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79">
            <text:p>Х</text:p>
          </table:table-cell>
          <table:covered-table-cell table:number-columns-repeated="8"/>
          <table:table-cell office:value-type="string" table:number-columns-spanned="6" table:number-rows-spanned="1" table:style-name="ce79">
            <text:p>Х</text:p>
          </table:table-cell>
          <table:covered-table-cell table:number-columns-repeated="5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80">
            <text:p>0,00</text:p>
          </table:table-cell>
          <table:covered-table-cell table:number-columns-repeated="6"/>
          <table:table-cell office:value-type="string" table:number-columns-spanned="5" table:number-rows-spanned="1" table:style-name="ce79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63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52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73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52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4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1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1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1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1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52">
            <text:p>1</text:p>
          </table:table-cell>
          <table:covered-table-cell table:number-columns-repeated="2"/>
          <table:table-cell office:value-type="string" table:number-columns-spanned="20" table:number-rows-spanned="1" table:style-name="ce52">
            <text:p>Затрат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spanned="3" table:number-rows-spanned="1" table:style-name="ce145"/>
          <table:covered-table-cell table:number-columns-repeated="2"/>
          <table:table-cell table:number-columns-spanned="20" table:number-rows-spanned="1" table:style-name="ce146"/>
          <table:covered-table-cell/>
          <table:covered-table-cell/>
          <table:covered-table-cell table:number-columns-repeated="17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14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8" table:number-rows-spanned="1" table:style-name="ce14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spanned="8" table:number-rows-spanned="1" table:style-name="ce14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2"/>
          <table:table-cell table:number-columns-repeated="12" table:style-name="ce4"/>
          <table:table-cell table:style-name="ce2"/>
          <table:table-cell office:value-type="string" table:style-name="ce8">
            <text:p>s5</text:p>
          </table:table-cell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52">
            <text:p>2</text:p>
          </table:table-cell>
          <table:covered-table-cell table:number-columns-repeated="2"/>
          <table:table-cell office:value-type="string" table:number-columns-spanned="20" table:number-rows-spanned="1" table:style-name="ce52">
            <text:p>Продукту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1" table:number-columns-spanned="3" table:number-rows-spanned="1" table:style-name="ce145">
            <text:p>1</text:p>
          </table:table-cell>
          <table:covered-table-cell table:number-columns-repeated="2"/>
          <table:table-cell office:value-type="string" table:number-columns-spanned="20" table:number-rows-spanned="1" table:style-name="ce148">
            <text:p>кількість поховань померлих учасників бойових дій та інвалідів війн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д.</text:p>
          </table:table-cell>
          <table:covered-table-cell table:number-columns-repeated="3"/>
          <table:table-cell office:value-type="string" table:number-columns-spanned="13" table:number-rows-spanned="1" table:style-name="ce73">
            <text:p>внутрішній облік</text:p>
          </table:table-cell>
          <table:covered-table-cell table:number-columns-repeated="12"/>
          <table:table-cell office:value-type="float" office:value="35" table:number-columns-spanned="8" table:number-rows-spanned="1" table:style-name="ce147">
            <text:p>3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5" table:number-columns-spanned="8" table:number-rows-spanned="1" table:style-name="ce147">
            <text:p>3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06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4">
          <table:table-cell office:value-type="float" office:value="2" table:number-columns-spanned="3" table:number-rows-spanned="1" table:style-name="ce145">
            <text:p>2</text:p>
          </table:table-cell>
          <table:covered-table-cell table:number-columns-repeated="2"/>
          <table:table-cell office:value-type="string" table:number-columns-spanned="20" table:number-rows-spanned="1" table:style-name="ce148">
            <text:p>з них чоловіків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договір</text:p>
          </table:table-cell>
          <table:covered-table-cell table:number-columns-repeated="12"/>
          <table:table-cell office:value-type="float" office:value="34" table:number-columns-spanned="8" table:number-rows-spanned="1" table:style-name="ce147">
            <text:p>3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4" table:number-columns-spanned="8" table:number-rows-spanned="1" table:style-name="ce147">
            <text:p>3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3" table:number-columns-spanned="3" table:number-rows-spanned="1" table:style-name="ce145">
            <text:p>3</text:p>
          </table:table-cell>
          <table:covered-table-cell table:number-columns-repeated="2"/>
          <table:table-cell office:value-type="string" table:number-columns-spanned="20" table:number-rows-spanned="1" table:style-name="ce148">
            <text:p>з них жінок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договір</text:p>
          </table:table-cell>
          <table:covered-table-cell table:number-columns-repeated="12"/>
          <table:table-cell office:value-type="float" office:value="1" table:number-columns-spanned="8" table:number-rows-spanned="1" table:style-name="ce147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" table:number-columns-spanned="8" table:number-rows-spanned="1" table:style-name="ce147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52">
            <text:p>3</text:p>
          </table:table-cell>
          <table:covered-table-cell table:number-columns-repeated="2"/>
          <table:table-cell office:value-type="string" table:number-columns-spanned="20" table:number-rows-spanned="1" table:style-name="ce52">
            <text:p>Ефективн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4" table:number-columns-spanned="3" table:number-rows-spanned="1" table:style-name="ce145">
            <text:p>4</text:p>
          </table:table-cell>
          <table:covered-table-cell table:number-columns-repeated="2"/>
          <table:table-cell office:value-type="string" table:number-columns-spanned="20" table:number-rows-spanned="1" table:style-name="ce148">
            <text:p>середні витрати на забезпечення відшкодування наданих риту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0" table:number-columns-spanned="8" table:number-rows-spanned="1" table:style-name="ce14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4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14">
          <table:table-cell office:value-type="float" office:value="5" table:number-columns-spanned="3" table:number-rows-spanned="1" table:style-name="ce145">
            <text:p>5</text:p>
          </table:table-cell>
          <table:covered-table-cell table:number-columns-repeated="2"/>
          <table:table-cell office:value-type="string" table:number-columns-spanned="20" table:number-rows-spanned="1" table:style-name="ce148">
            <text:p>Розмір витрат на поховання передбачений кошторисом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369000" table:number-columns-spanned="8" table:number-rows-spanned="1" table:style-name="ce147">
            <text:p>369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69000" table:number-columns-spanned="8" table:number-rows-spanned="1" table:style-name="ce147">
            <text:p>369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0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6" table:number-columns-spanned="3" table:number-rows-spanned="1" table:style-name="ce145">
            <text:p>6</text:p>
          </table:table-cell>
          <table:covered-table-cell table:number-columns-repeated="2"/>
          <table:table-cell office:value-type="string" table:number-columns-spanned="20" table:number-rows-spanned="1" table:style-name="ce148">
            <text:p>Забезпечення безпечного доступу до місць поховань для родичів та учасників церемонії в умовах негативних кліматичних явищ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47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47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52">
            <text:p>4</text:p>
          </table:table-cell>
          <table:covered-table-cell table:number-columns-repeated="2"/>
          <table:table-cell office:value-type="string" table:number-columns-spanned="20" table:number-rows-spanned="1" table:style-name="ce52">
            <text:p>Як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7" table:number-columns-spanned="3" table:number-rows-spanned="1" table:style-name="ce145">
            <text:p>7</text:p>
          </table:table-cell>
          <table:covered-table-cell/>
          <table:covered-table-cell/>
          <table:table-cell office:value-type="string" table:number-columns-spanned="20" table:number-rows-spanned="1" table:style-name="ce148">
            <text:p>Частка відшкодованих витрат на забезпечення риту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47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4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47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5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2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" table:number-rows-spanned="1" table:style-name="ce60">
            <text:p>ПОГОДЖЕНО:</text:p>
          </table:table-cell>
          <table:covered-table-cell table:number-columns-repeated="5"/>
          <table:table-cell table:number-columns-repeated="71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45" table:number-rows-spanned="1" table:style-name="ce61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45" table:number-rows-spanned="1" table:style-name="ce62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8" table:number-rows-spanned="1" table:style-name="ce59">
            <text:p><text:s text:c="2"/>. <text:s/>.<text:s text:c="4"/></text:p>
          </table:table-cell>
          <table:covered-table-cell table:number-columns-repeated="7"/>
          <table:table-cell table:number-columns-repeated="6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8" table:number-rows-spanned="1" table:style-name="ce58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style-name="ce2"/>
          <table:table-cell table:style-name="ce8"/>
          <table:table-cell table:number-columns-repeated="16305"/>
        </table:table-row>
        <table:table-row table:number-rows-repeated="1048482" table:style-name="ro4">
          <table:table-cell table:number-columns-repeated="16384"/>
        </table:table-row>
        <table:named-expressions>
          <table:named-range table:name="__EDRPOU" table:cell-range-address="КПК0813090.$AT$13" table:base-cell-address="КПК0813090.$A$1"/>
          <table:named-range table:name="__EDRPOU_VV" table:cell-range-address="КПК0813090.$BC$16" table:base-cell-address="КПК0813090.$A$1"/>
          <table:named-range table:name="__KFKV" table:cell-range-address="КПК0813090.$BB$19" table:base-cell-address="КПК0813090.$A$1"/>
          <table:named-range table:name="__KLB" table:cell-range-address="КПК0813090.$BC$13" table:base-cell-address="КПК0813090.$A$1"/>
          <table:named-range table:name="__KPKVKMB" table:cell-range-address="КПК0813090.$AC$19" table:base-cell-address="КПК0813090.$A$1"/>
          <table:named-range table:name="__KTPKVKMB" table:cell-range-address="КПК0813090.$AO$19" table:base-cell-address="КПК0813090.$A$1"/>
          <table:named-range table:name="__KTVKVK" table:cell-range-address="КПК0813090.$AH$13" table:base-cell-address="КПК0813090.$A$1"/>
          <table:named-range table:name="__KTVKVKVV" table:cell-range-address="КПК0813090.$AH$16" table:base-cell-address="КПК0813090.$A$1"/>
          <table:named-range table:name="__NAME_ORG" table:cell-range-address="КПК0813090.$B$13" table:base-cell-address="КПК0813090.$A$1"/>
          <table:named-range table:name="__NAME_ORGVV" table:cell-range-address="КПК0813090.$B$16" table:base-cell-address="КПК0813090.$A$1"/>
          <table:named-range table:name="__NAME_TPKVKMB" table:cell-range-address="КПК0813090.$B$19" table:base-cell-address="КПК0813090.$A$1"/>
          <table:named-range table:name="_AS_SF" table:cell-range-address="КПК0813090.$I$23" table:base-cell-address="КПК0813090.$A$1"/>
          <table:named-range table:name="_AS_TOTAL" table:cell-range-address="КПК0813090.$U$22" table:base-cell-address="КПК0813090.$A$1"/>
          <table:named-range table:name="_AS_ZF" table:cell-range-address="КПК0813090.$AS$22" table:base-cell-address="КПК0813090.$A$1"/>
          <table:named-range table:name="_BASES" table:cell-range-address="КПК0813090.$A$37" table:base-cell-address="КПК0813090.$A$1"/>
          <table:named-range table:name="_DATE2" table:cell-range-address="КПК0813090.$A$92" table:base-cell-address="КПК0813090.$A$1"/>
          <table:named-range table:name="_DATEDOC" table:cell-range-address="КПК0813090.$AO$7" table:base-cell-address="КПК0813090.$A$1"/>
          <table:named-range table:name="_GOAL" table:cell-range-address="КПК0813090.$A$30" table:base-cell-address="КПК0813090.$A$1"/>
          <table:named-range table:name="_HBOS" table:cell-range-address="КПК0813090.$AO$84" table:base-cell-address="КПК0813090.$A$1"/>
          <table:named-range table:name="_HBOSFO" table:cell-range-address="КПК0813090.$AO$90" table:base-cell-address="КПК0813090.$A$1"/>
          <table:named-range table:name="_NAME_FINORG" table:cell-range-address="КПК0813090.$A$87" table:base-cell-address="КПК0813090.$A$1"/>
          <table:named-range table:name="_NUMDOC" table:cell-range-address="КПК0813090.$AW$7" table:base-cell-address="КПК0813090.$A$1"/>
          <table:named-range table:name="_R01G3" table:cell-range-address="КПК0813090.$AC$45" table:base-cell-address="КПК0813090.$A$1"/>
          <table:named-range table:name="_R01G4" table:cell-range-address="КПК0813090.$AK$45" table:base-cell-address="КПК0813090.$A$1"/>
          <table:named-range table:name="_R01G5" table:cell-range-address="КПК0813090.$AS$45" table:base-cell-address="КПК0813090.$A$1"/>
          <table:named-range table:name="_R02G3" table:cell-range-address="КПК0813090.$AO$53" table:base-cell-address="КПК0813090.$A$1"/>
          <table:named-range table:name="_R02G4" table:cell-range-address="КПК0813090.$AW$53" table:base-cell-address="КПК0813090.$A$1"/>
          <table:named-range table:name="_R02G5" table:cell-range-address="КПК0813090.$BE$53" table:base-cell-address="КПК0813090.$A$1"/>
          <table:named-range table:name="_R03G7" table:cell-range-address="КПК0813090.$BA$61" table:base-cell-address="КПК0813090.$A$1"/>
          <table:named-range table:name="T1RXXXXG1S" table:cell-range-address="КПК0813090.$BM$26" table:base-cell-address="КПК0813090.$A$1"/>
          <table:named-range table:name="T1RXXXXG2S" table:cell-range-address="КПК0813090.$A$26" table:base-cell-address="КПК0813090.$A$1"/>
          <table:named-range table:name="T2RXXXXG1S" table:cell-range-address="КПК0813090.$BM$33" table:base-cell-address="КПК0813090.$A$1"/>
          <table:named-range table:name="T2RXXXXG2S" table:cell-range-address="КПК0813090.$A$33" table:base-cell-address="КПК0813090.$A$1"/>
          <table:named-range table:name="T3RXXXXG1S" table:cell-range-address="КПК0813090.$A$43" table:base-cell-address="КПК0813090.$A$1"/>
          <table:named-range table:name="T3RXXXXG2S" table:cell-range-address="КПК0813090.$D$43" table:base-cell-address="КПК0813090.$A$1"/>
          <table:named-range table:name="T3RXXXXG3" table:cell-range-address="КПК0813090.$AC$43" table:base-cell-address="КПК0813090.$A$1"/>
          <table:named-range table:name="T3RXXXXG4" table:cell-range-address="КПК0813090.$AK$43" table:base-cell-address="КПК0813090.$A$1"/>
          <table:named-range table:name="T3RXXXXG5" table:cell-range-address="КПК0813090.$AS$43" table:base-cell-address="КПК0813090.$A$1"/>
          <table:named-range table:name="T4RXXXXG1S" table:cell-range-address="КПК0813090.$A$51" table:base-cell-address="КПК0813090.$A$1"/>
          <table:named-range table:name="T4RXXXXG2S" table:cell-range-address="КПК0813090.$D$51" table:base-cell-address="КПК0813090.$A$1"/>
          <table:named-range table:name="T4RXXXXG3" table:cell-range-address="КПК0813090.$AO$51" table:base-cell-address="КПК0813090.$A$1"/>
          <table:named-range table:name="T4RXXXXG4" table:cell-range-address="КПК0813090.$AW$51" table:base-cell-address="КПК0813090.$A$1"/>
          <table:named-range table:name="T4RXXXXG5" table:cell-range-address="КПК0813090.$BE$51" table:base-cell-address="КПК0813090.$A$1"/>
          <table:named-range table:name="T4RXXXXG6S" table:cell-range-address="КПК0813090.$AB$51" table:base-cell-address="КПК0813090.$A$1"/>
          <table:named-range table:name="T5RXXXXG1S" table:cell-range-address="КПК0813090.$A$67" table:base-cell-address="КПК0813090.$A$1"/>
          <table:named-range table:name="T5RXXXXG2S" table:cell-range-address="КПК0813090.$D$67" table:base-cell-address="КПК0813090.$A$1"/>
          <table:named-range table:name="T5RXXXXG3S" table:cell-range-address="КПК0813090.$X$67" table:base-cell-address="КПК0813090.$A$1"/>
          <table:named-range table:name="T5RXXXXG4S" table:cell-range-address="КПК0813090.$AB$67" table:base-cell-address="КПК0813090.$A$1"/>
          <table:named-range table:name="T5RXXXXG5" table:cell-range-address="КПК0813090.$AO$67" table:base-cell-address="КПК0813090.$A$1"/>
          <table:named-range table:name="T5RXXXXG6" table:cell-range-address="КПК0813090.$AW$67" table:base-cell-address="КПК0813090.$A$1"/>
          <table:named-range table:name="T5RXXXXG7" table:cell-range-address="КПК0813090.$BE$67" table:base-cell-address="КПК0813090.$A$1"/>
          <table:named-range table:name="T5RXXXXG8S" table:cell-range-address="КПК0813090.$BM$67" table:base-cell-address="КПК0813090.$A$1"/>
          <table:named-range table:name="T6RXXXXG1S" table:cell-range-address="КПК0813090.$A$70" table:base-cell-address="КПК0813090.$A$1"/>
          <table:named-range table:name="T6RXXXXG2S" table:cell-range-address="КПК0813090.$D$70" table:base-cell-address="КПК0813090.$A$1"/>
          <table:named-range table:name="T6RXXXXG3S" table:cell-range-address="КПК0813090.$X$70" table:base-cell-address="КПК0813090.$A$1"/>
          <table:named-range table:name="T6RXXXXG4S" table:cell-range-address="КПК0813090.$AB$70" table:base-cell-address="КПК0813090.$A$1"/>
          <table:named-range table:name="T6RXXXXG5" table:cell-range-address="КПК0813090.$AO$70" table:base-cell-address="КПК0813090.$A$1"/>
          <table:named-range table:name="T6RXXXXG6" table:cell-range-address="КПК0813090.$AW$70" table:base-cell-address="КПК0813090.$A$1"/>
          <table:named-range table:name="T6RXXXXG7" table:cell-range-address="КПК0813090.$BE$70" table:base-cell-address="КПК0813090.$A$1"/>
          <table:named-range table:name="T6RXXXXG8S" table:cell-range-address="КПК0813090.$BM$70" table:base-cell-address="КПК0813090.$A$1"/>
          <table:named-range table:name="T7RXXXXG1S" table:cell-range-address="КПК0813090.$A$75" table:base-cell-address="КПК0813090.$A$1"/>
          <table:named-range table:name="T7RXXXXG2S" table:cell-range-address="КПК0813090.$D$75" table:base-cell-address="КПК0813090.$A$1"/>
          <table:named-range table:name="T7RXXXXG3S" table:cell-range-address="КПК0813090.$X$75" table:base-cell-address="КПК0813090.$A$1"/>
          <table:named-range table:name="T7RXXXXG4S" table:cell-range-address="КПК0813090.$AB$75" table:base-cell-address="КПК0813090.$A$1"/>
          <table:named-range table:name="T7RXXXXG5" table:cell-range-address="КПК0813090.$AO$75" table:base-cell-address="КПК0813090.$A$1"/>
          <table:named-range table:name="T7RXXXXG6" table:cell-range-address="КПК0813090.$AW$75" table:base-cell-address="КПК0813090.$A$1"/>
          <table:named-range table:name="T7RXXXXG7" table:cell-range-address="КПК0813090.$BE$75" table:base-cell-address="КПК0813090.$A$1"/>
          <table:named-range table:name="T7RXXXXG8S" table:cell-range-address="КПК0813090.$BM$75" table:base-cell-address="КПК0813090.$A$1"/>
          <table:named-range table:name="T8RXXXXG1S" table:cell-range-address="КПК0813090.$A$80" table:base-cell-address="КПК0813090.$A$1"/>
          <table:named-range table:name="T8RXXXXG2S" table:cell-range-address="КПК0813090.$D$80" table:base-cell-address="КПК0813090.$A$1"/>
          <table:named-range table:name="T8RXXXXG3S" table:cell-range-address="КПК0813090.$X$80" table:base-cell-address="КПК0813090.$A$1"/>
          <table:named-range table:name="T8RXXXXG4S" table:cell-range-address="КПК0813090.$AB$80" table:base-cell-address="КПК0813090.$A$1"/>
          <table:named-range table:name="T8RXXXXG5" table:cell-range-address="КПК0813090.$AO$80" table:base-cell-address="КПК0813090.$A$1"/>
          <table:named-range table:name="T8RXXXXG6" table:cell-range-address="КПК0813090.$AW$80" table:base-cell-address="КПК0813090.$A$1"/>
          <table:named-range table:name="T8RXXXXG7" table:cell-range-address="КПК0813090.$BE$80" table:base-cell-address="КПК0813090.$A$1"/>
          <table:named-range table:name="T8RXXXXG8S" table:cell-range-address="КПК0813090.$BM$80" table:base-cell-address="КПК0813090.$A$1"/>
          <table:named-range table:name="T9RXXXXG10" table:cell-range-address="КПК0813090.$BN$59" table:base-cell-address="КПК0813090.$A$1"/>
          <table:named-range table:name="T9RXXXXG1S" table:cell-range-address="КПК0813090.$A$59" table:base-cell-address="КПК0813090.$A$1"/>
          <table:named-range table:name="T9RXXXXG2S" table:cell-range-address="КПК0813090.$D$59" table:base-cell-address="КПК0813090.$A$1"/>
          <table:named-range table:name="T9RXXXXG3S" table:cell-range-address="КПК0813090.$X$59" table:base-cell-address="КПК0813090.$A$1"/>
          <table:named-range table:name="T9RXXXXG4S" table:cell-range-address="КПК0813090.$AG$59" table:base-cell-address="КПК0813090.$A$1"/>
          <table:named-range table:name="T9RXXXXG5" table:cell-range-address="КПК0813090.$AM$59" table:base-cell-address="КПК0813090.$A$1"/>
          <table:named-range table:name="T9RXXXXG6" table:cell-range-address="КПК0813090.$AT$59" table:base-cell-address="КПК0813090.$A$1"/>
          <table:named-range table:name="T9RXXXXG7" table:cell-range-address="КПК0813090.$BA$59" table:base-cell-address="КПК0813090.$A$1"/>
          <table:named-range table:name="T9RXXXXG8" table:cell-range-address="КПК0813090.$BH$59" table:base-cell-address="КПК0813090.$A$1"/>
          <table:named-range table:name="T9RXXXXG9" table:cell-range-address="КПК0813090.$BM$59" table:base-cell-address="КПК0813090.$A$1"/>
          <table:named-range table:name="TABL1" table:cell-range-address="КПК0813090.$A$26:КПК0813090.$BM$26" table:base-cell-address="КПК0813090.$A$1"/>
          <table:named-range table:name="TABL2" table:cell-range-address="КПК0813090.$A$33:КПК0813090.$BM$33" table:base-cell-address="КПК0813090.$A$1"/>
          <table:named-range table:name="TABL3" table:cell-range-address="КПК0813090.$A$43:КПК0813090.$AZ$43" table:base-cell-address="КПК0813090.$A$1"/>
          <table:named-range table:name="TABL4" table:cell-range-address="КПК0813090.$A$51:КПК0813090.$BL$51" table:base-cell-address="КПК0813090.$A$1"/>
          <table:named-range table:name="TABL5" table:cell-range-address="КПК0813090.$A$67:КПК0813090.$BM$67" table:base-cell-address="КПК0813090.$A$1"/>
          <table:named-range table:name="TABL6" table:cell-range-address="КПК0813090.$A$70:КПК0813090.$BM$70" table:base-cell-address="КПК0813090.$A$1"/>
          <table:named-range table:name="TABL7" table:cell-range-address="КПК0813090.$A$75:КПК0813090.$BM$75" table:base-cell-address="КПК0813090.$A$1"/>
          <table:named-range table:name="TABL8" table:cell-range-address="КПК0813090.$A$80:КПК0813090.$BM$80" table:base-cell-address="КПК0813090.$A$1"/>
          <table:named-range table:name="TABL9" table:cell-range-address="КПК0813090.$A$59:КПК0813090.$BN$59" table:base-cell-address="КПК0813090.$A$1"/>
          <table:named-range table:name="Print_Area" table:cell-range-address="КПК0813090.$A$1:КПК0813090.$BM$94" table:base-cell-address="КПК0813090.$A$1"/>
        </table:named-expressions>
      </table:table>
      <table:table table:name="КПК0813104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128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129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61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130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8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129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124">
            <text:p>16.07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float" office:value="313" table:number-columns-spanned="10" table:number-rows-spanned="1" table:style-name="ce61">
            <text:p>313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125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125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61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121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126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11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123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61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121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11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25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61">
            <text:p>Забезпечення соціальними послугами за місцем проживання громадян, які не здатні до самообслуговування у зв`язку з похилим віком, хворобою, інвалідністю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121">
            <text:p>0813104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21">
            <text:p>3104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121">
            <text:p>1020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1">
          <table:table-cell table:style-name="ce4"/>
          <table:table-cell office:value-type="string" table:number-columns-spanned="26" table:number-rows-spanned="1" table:style-name="ce116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11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1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118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2">
          <table:table-cell office:value-type="string" table:number-columns-spanned="20" table:number-rows-spanned="1" table:style-name="ce119">
            <text:p>4. Обсяг бюджетних призначень/бюджетних асигнувань</text:p>
          </table:table-cell>
          <table:covered-table-cell table:number-columns-repeated="19"/>
          <table:table-cell office:value-type="float" office:value="16545000" table:number-columns-spanned="10" table:number-rows-spanned="1" table:style-name="ce115">
            <text:p>16 545 000,00</text:p>
          </table:table-cell>
          <table:covered-table-cell table:number-columns-repeated="9"/>
          <table:table-cell office:value-type="string" table:number-columns-spanned="14" table:number-rows-spanned="1" table:style-name="ce120">
            <text:p>гривень, у тому числі загального фонду</text:p>
          </table:table-cell>
          <table:covered-table-cell table:number-columns-repeated="13"/>
          <table:table-cell office:value-type="float" office:value="16507500" table:number-columns-spanned="11" table:number-rows-spanned="1" table:style-name="ce115">
            <text:p>16 507 500,00</text:p>
          </table:table-cell>
          <table:covered-table-cell table:number-columns-repeated="10"/>
          <table:table-cell office:value-type="string" table:number-columns-spanned="9" table:number-rows-spanned="1" table:style-name="ce63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8" table:number-rows-spanned="1" table:style-name="ce63">
            <text:p>спеціального фонду</text:p>
          </table:table-cell>
          <table:covered-table-cell table:number-columns-repeated="7"/>
          <table:table-cell office:value-type="float" office:value="37500" table:number-columns-spanned="11" table:number-rows-spanned="1" table:style-name="ce115">
            <text:p>37 500,00</text:p>
          </table:table-cell>
          <table:covered-table-cell table:number-columns-repeated="10"/>
          <table:table-cell office:value-type="string" table:number-columns-spanned="4" table:number-rows-spanned="1" table:style-name="ce63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113">
            <text:p>Забезпечення надання соціальних послуг, зокрема стаціонарного догляду, догляду вдома, денного догляду громадянам похилого віку, особам з інвалідністю, дітям з інвалідністю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string" table:number-columns-spanned="64" table:number-rows-spanned="1" table:style-name="ce113">
            <text:p>Надання соціальних послуг, зокрема стаціонарного догляду, догляду вдома, денного догляду, громадянам похилого віку, інвалідам та дітям-інвалідам в установах соціального обслуговування системи органів праці та соціального захисту населення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string" table:number-columns-spanned="64" table:number-rows-spanned="1" table:style-name="ce113">
            <text:p>Забезпечення соціальними послугами за місцем проживання громадян, не здатних до самообслуговування у зв`язку з похилим віком, хворобою, інвалідністю, а також громадян, які перебувають у складних життєвих обставинах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5">
          <table:table-cell office:value-type="string" table:number-columns-spanned="64" table:number-rows-spanned="1" table:style-name="ce112">
            <text:p>- Бюджетний кодекс України від 08 липня 2010 року №2456-VI (зі змінами);<text:line-break/></text:p>
            <text:p>- Закон України від 21 травня 1997 р. №280/97-ВР “Про місцеве самоврядування в Україні” (зі змінами).;<text:line-break/></text:p>
            <text:p>- Постанова Кабінету України від 29 грудня 2009 №1417 "Деякі питання діяльності територіальних центрів соціального обслуговування (надання соціальних послуг), інші законодавчі акти.;<text:line-break/></text:p>
            <text:p>- Положення про терцентр;<text:line-break/></text:p>
            <text:p>- Закон України "Про Державний бюджет України на 2026 рік”<text:line-break/></text:p>
            <text:p>-рішення сесії Дубенської міської ради від 23.12.2025 №5005 "Про <text:s text:c="2"/>бюджет Дубенської міської територіальної громади на 2026 рік"<text:line-break/></text:p>
            <text:p>-рішення сесії Дубенської міської ради від 13.02.2025 №5073 "Про <text:s text:c="2"/>бюджет Дубенської міської територіальної громади на 2026 рік".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52" table:number-rows-spanned="1" table:style-name="ce63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52" table:number-rows-spanned="1" table:style-name="ce10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73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1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1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73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51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8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string" table:number-columns-spanned="25" table:number-rows-spanned="1" table:style-name="ce104">
            <text:p>Забезпечення виконання завдань і проектів у сфері інформатизації</text:p>
          </table:table-cell>
          <table:covered-table-cell table:number-columns-repeated="24"/>
          <table:table-cell office:value-type="float" office:value="6800" table:number-columns-spanned="8" table:number-rows-spanned="1" table:style-name="ce51">
            <text:p>6 8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6800" table:number-columns-spanned="8" table:number-rows-spanned="1" table:style-name="ce51">
            <text:p>6 80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4">
          <table:table-cell office:value-type="float" office:value="2" table:number-columns-spanned="3" table:number-rows-spanned="1" table:style-name="ce73">
            <text:p>2</text:p>
          </table:table-cell>
          <table:covered-table-cell table:number-columns-repeated="2"/>
          <table:table-cell office:value-type="string" table:number-columns-spanned="25" table:number-rows-spanned="1" table:style-name="ce104">
            <text:p>Забезпечення збереження енеогоресурсів</text:p>
          </table:table-cell>
          <table:covered-table-cell table:number-columns-repeated="24"/>
          <table:table-cell office:value-type="float" office:value="236965" table:number-columns-spanned="8" table:number-rows-spanned="1" table:style-name="ce51">
            <text:p>236 965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236965" table:number-columns-spanned="8" table:number-rows-spanned="1" table:style-name="ce51">
            <text:p>236 965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3" table:number-columns-spanned="3" table:number-rows-spanned="1" table:style-name="ce73">
            <text:p>3</text:p>
          </table:table-cell>
          <table:covered-table-cell table:number-columns-repeated="2"/>
          <table:table-cell office:value-type="string" table:number-columns-spanned="25" table:number-rows-spanned="1" table:style-name="ce104">
            <text:p>Забезпечення соціальними послугами за місцем проживання громадян, які не здатні до самообслуговування у звязку з похилим віком, інвалідністю, хворобою</text:p>
          </table:table-cell>
          <table:covered-table-cell table:number-columns-repeated="24"/>
          <table:table-cell office:value-type="float" office:value="16263735" table:number-columns-spanned="8" table:number-rows-spanned="1" table:style-name="ce51">
            <text:p>16 263 735,00</text:p>
          </table:table-cell>
          <table:covered-table-cell table:number-columns-repeated="7"/>
          <table:table-cell office:value-type="float" office:value="37500" table:number-columns-spanned="8" table:number-rows-spanned="1" table:style-name="ce51">
            <text:p>37 500,00</text:p>
          </table:table-cell>
          <table:covered-table-cell table:number-columns-repeated="7"/>
          <table:table-cell office:value-type="float" office:value="16301235" table:number-columns-spanned="8" table:number-rows-spanned="1" table:style-name="ce51">
            <text:p>16 301 235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73">
            <text:p>УСЬОГО</text:p>
          </table:table-cell>
          <table:covered-table-cell table:number-columns-repeated="27"/>
          <table:table-cell office:value-type="float" office:value="16507500" table:number-columns-spanned="8" table:number-rows-spanned="1" table:style-name="ce51">
            <text:p>16 507 500,00</text:p>
          </table:table-cell>
          <table:covered-table-cell table:number-columns-repeated="7"/>
          <table:table-cell office:value-type="float" office:value="37500" table:number-columns-spanned="8" table:number-rows-spanned="1" table:style-name="ce51">
            <text:p>37 500,00</text:p>
          </table:table-cell>
          <table:covered-table-cell table:number-columns-repeated="7"/>
          <table:table-cell office:value-type="float" office:value="16545000" table:number-columns-spanned="8" table:number-rows-spanned="1" table:style-name="ce51">
            <text:p>16 545 000,00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63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64" table:number-rows-spanned="1" table:style-name="ce10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73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73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1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1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104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104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7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10">
          <table:table-cell table:number-columns-spanned="3" table:number-rows-spanned="1" table:style-name="ce141"/>
          <table:covered-table-cell table:number-columns-repeated="2"/>
          <table:table-cell table:number-columns-spanned="24" table:number-rows-spanned="1" table:style-name="ce137"/>
          <table:covered-table-cell table:number-columns-repeated="23"/>
          <table:table-cell table:number-columns-spanned="13" table:number-rows-spanned="1" table:style-name="ce137"/>
          <table:covered-table-cell table:number-columns-repeated="12"/>
          <table:table-cell table:number-columns-spanned="8" table:number-rows-spanned="1" table:style-name="ce138"/>
          <table:covered-table-cell table:number-columns-repeated="7"/>
          <table:table-cell table:number-columns-spanned="8" table:number-rows-spanned="1" table:style-name="ce138"/>
          <table:covered-table-cell table:number-columns-repeated="7"/>
          <table:table-cell table:number-columns-spanned="8" table:number-rows-spanned="1" table:style-name="ce138"/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8">
            <text:p>s4</text:p>
          </table:table-cell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73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51">
            <text:p>X</text:p>
          </table:table-cell>
          <table:covered-table-cell table:number-columns-repeated="12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10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96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2">
          <table:table-cell office:value-type="string" table:number-columns-spanned="3" table:number-rows-spanned="1" table:style-name="ce97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97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97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97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97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97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97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97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8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88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88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88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88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88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88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88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79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39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79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79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92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92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81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81"/>
          <table:covered-table-cell table:number-columns-repeated="8"/>
          <table:table-cell table:number-columns-spanned="6" table:number-rows-spanned="1" table:style-name="ce81"/>
          <table:covered-table-cell table:number-columns-repeated="5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5" table:number-rows-spanned="1" table:style-name="ce75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79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79">
            <text:p>Х</text:p>
          </table:table-cell>
          <table:covered-table-cell table:number-columns-repeated="8"/>
          <table:table-cell office:value-type="string" table:number-columns-spanned="6" table:number-rows-spanned="1" table:style-name="ce79">
            <text:p>Х</text:p>
          </table:table-cell>
          <table:covered-table-cell table:number-columns-repeated="5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80">
            <text:p>0,00</text:p>
          </table:table-cell>
          <table:covered-table-cell table:number-columns-repeated="6"/>
          <table:table-cell office:value-type="string" table:number-columns-spanned="5" table:number-rows-spanned="1" table:style-name="ce79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63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52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73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52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4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1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1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1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1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52">
            <text:p>1</text:p>
          </table:table-cell>
          <table:covered-table-cell table:number-columns-repeated="2"/>
          <table:table-cell office:value-type="string" table:number-columns-spanned="20" table:number-rows-spanned="1" table:style-name="ce52">
            <text:p>Затрат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1" table:number-columns-spanned="3" table:number-rows-spanned="1" table:style-name="ce149">
            <text:p>1</text:p>
          </table:table-cell>
          <table:covered-table-cell table:number-columns-repeated="2"/>
          <table:table-cell office:value-type="string" table:number-columns-spanned="20" table:number-rows-spanned="1" table:style-name="ce150">
            <text:p>кількість установ</text:p>
          </table:table-cell>
          <table:covered-table-cell table:number-columns-repeated="19"/>
          <table:table-cell office:value-type="string" table:number-columns-spanned="4" table:number-rows-spanned="1" table:style-name="ce52">
            <text:p>од.</text:p>
          </table:table-cell>
          <table:covered-table-cell table:number-columns-repeated="3"/>
          <table:table-cell office:value-type="string" table:number-columns-spanned="13" table:number-rows-spanned="1" table:style-name="ce73">
            <text:p>Положення про територіальний центр</text:p>
          </table:table-cell>
          <table:covered-table-cell table:number-columns-repeated="12"/>
          <table:table-cell office:value-type="float" office:value="1" table:number-columns-spanned="8" table:number-rows-spanned="1" table:style-name="ce151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" table:number-columns-spanned="8" table:number-rows-spanned="1" table:style-name="ce151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346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5</text:p>
          </table:table-cell>
          <table:table-cell table:number-columns-repeated="16305"/>
        </table:table-row>
        <table:table-row table:style-name="ro18">
          <table:table-cell office:value-type="float" office:value="2" table:number-columns-spanned="3" table:number-rows-spanned="1" table:style-name="ce149">
            <text:p>2</text:p>
          </table:table-cell>
          <table:covered-table-cell table:number-columns-repeated="2"/>
          <table:table-cell office:value-type="string" table:number-columns-spanned="20" table:number-rows-spanned="1" table:style-name="ce150">
            <text:p>кількість відділень</text:p>
          </table:table-cell>
          <table:covered-table-cell table:number-columns-repeated="19"/>
          <table:table-cell office:value-type="string" table:number-columns-spanned="4" table:number-rows-spanned="1" table:style-name="ce52">
            <text:p>од.</text:p>
          </table:table-cell>
          <table:covered-table-cell table:number-columns-repeated="3"/>
          <table:table-cell office:value-type="string" table:number-columns-spanned="13" table:number-rows-spanned="1" table:style-name="ce73">
            <text:p>Положення про територіальний центр</text:p>
          </table:table-cell>
          <table:covered-table-cell table:number-columns-repeated="12"/>
          <table:table-cell office:value-type="float" office:value="4" table:number-columns-spanned="8" table:number-rows-spanned="1" table:style-name="ce151">
            <text:p>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" table:number-columns-spanned="8" table:number-rows-spanned="1" table:style-name="ce151">
            <text:p>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34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3" table:number-columns-spanned="3" table:number-rows-spanned="1" table:style-name="ce149">
            <text:p>3</text:p>
          </table:table-cell>
          <table:covered-table-cell table:number-columns-repeated="2"/>
          <table:table-cell office:value-type="string" table:number-columns-spanned="20" table:number-rows-spanned="1" table:style-name="ce150">
            <text:p>кількість штатних одиниць персоналу</text:p>
          </table:table-cell>
          <table:covered-table-cell table:number-columns-repeated="19"/>
          <table:table-cell office:value-type="string" table:number-columns-spanned="4" table:number-rows-spanned="1" table:style-name="ce52">
            <text:p>од.</text:p>
          </table:table-cell>
          <table:covered-table-cell table:number-columns-repeated="3"/>
          <table:table-cell office:value-type="string" table:number-columns-spanned="13" table:number-rows-spanned="1" table:style-name="ce73">
            <text:p>Штатний розпис</text:p>
          </table:table-cell>
          <table:covered-table-cell table:number-columns-repeated="12"/>
          <table:table-cell office:value-type="float" office:value="57" table:number-columns-spanned="8" table:number-rows-spanned="1" table:style-name="ce151">
            <text:p>5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7" table:number-columns-spanned="8" table:number-rows-spanned="1" table:style-name="ce151">
            <text:p>5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34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4" table:number-columns-spanned="3" table:number-rows-spanned="1" table:style-name="ce149">
            <text:p>4</text:p>
          </table:table-cell>
          <table:covered-table-cell table:number-columns-repeated="2"/>
          <table:table-cell office:value-type="string" table:number-columns-spanned="20" table:number-rows-spanned="1" table:style-name="ce150">
            <text:p>у тому числі професіоналів, фахівців та робітників, які надають соціальні послуг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д.</text:p>
          </table:table-cell>
          <table:covered-table-cell table:number-columns-repeated="3"/>
          <table:table-cell office:value-type="string" table:number-columns-spanned="13" table:number-rows-spanned="1" table:style-name="ce73">
            <text:p>Штатний розпис</text:p>
          </table:table-cell>
          <table:covered-table-cell table:number-columns-repeated="12"/>
          <table:table-cell office:value-type="float" office:value="47.5" table:number-columns-spanned="8" table:number-rows-spanned="1" table:style-name="ce151">
            <text:p>47,5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7.5" table:number-columns-spanned="8" table:number-rows-spanned="1" table:style-name="ce151">
            <text:p>47,5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35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6" table:number-columns-spanned="3" table:number-rows-spanned="1" table:style-name="ce149">
            <text:p>6</text:p>
          </table:table-cell>
          <table:covered-table-cell table:number-columns-repeated="2"/>
          <table:table-cell office:value-type="string" table:number-columns-spanned="20" table:number-rows-spanned="1" table:style-name="ce150">
            <text:p>теплопостача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/рік</text:p>
          </table:table-cell>
          <table:covered-table-cell table:number-columns-repeated="3"/>
          <table:table-cell office:value-type="string" table:number-columns-spanned="13" table:number-rows-spanned="1" table:style-name="ce73">
            <text:p>кошторис</text:p>
          </table:table-cell>
          <table:covered-table-cell table:number-columns-repeated="12"/>
          <table:table-cell office:value-type="float" office:value="189793" table:number-columns-spanned="8" table:number-rows-spanned="1" table:style-name="ce151">
            <text:p>189 79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89793" table:number-columns-spanned="8" table:number-rows-spanned="1" table:style-name="ce151">
            <text:p>189 79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9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7" table:number-columns-spanned="3" table:number-rows-spanned="1" table:style-name="ce149">
            <text:p>7</text:p>
          </table:table-cell>
          <table:covered-table-cell table:number-columns-repeated="2"/>
          <table:table-cell office:value-type="string" table:number-columns-spanned="20" table:number-rows-spanned="1" table:style-name="ce150">
            <text:p>водопостачання та водовідведе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/рік</text:p>
          </table:table-cell>
          <table:covered-table-cell table:number-columns-repeated="3"/>
          <table:table-cell office:value-type="string" table:number-columns-spanned="13" table:number-rows-spanned="1" table:style-name="ce73">
            <text:p>кошторис</text:p>
          </table:table-cell>
          <table:covered-table-cell table:number-columns-repeated="12"/>
          <table:table-cell office:value-type="float" office:value="7595" table:number-columns-spanned="8" table:number-rows-spanned="1" table:style-name="ce151">
            <text:p>7 59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595" table:number-columns-spanned="8" table:number-rows-spanned="1" table:style-name="ce151">
            <text:p>7 59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9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0">
          <table:table-cell office:value-type="float" office:value="8" table:number-columns-spanned="3" table:number-rows-spanned="1" table:style-name="ce149">
            <text:p>8</text:p>
          </table:table-cell>
          <table:covered-table-cell table:number-columns-repeated="2"/>
          <table:table-cell office:value-type="string" table:number-columns-spanned="20" table:number-rows-spanned="1" table:style-name="ce150">
            <text:p>електроенергія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/рік</text:p>
          </table:table-cell>
          <table:covered-table-cell table:number-columns-repeated="3"/>
          <table:table-cell office:value-type="string" table:number-columns-spanned="13" table:number-rows-spanned="1" table:style-name="ce73">
            <text:p>кошторис</text:p>
          </table:table-cell>
          <table:covered-table-cell table:number-columns-repeated="12"/>
          <table:table-cell office:value-type="float" office:value="38042" table:number-columns-spanned="8" table:number-rows-spanned="1" table:style-name="ce151">
            <text:p>38 04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8042" table:number-columns-spanned="8" table:number-rows-spanned="1" table:style-name="ce151">
            <text:p>38 04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9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9" table:number-columns-spanned="3" table:number-rows-spanned="1" table:style-name="ce149">
            <text:p>9</text:p>
          </table:table-cell>
          <table:covered-table-cell table:number-columns-repeated="2"/>
          <table:table-cell office:value-type="string" table:number-columns-spanned="20" table:number-rows-spanned="1" table:style-name="ce150">
            <text:p>оплата інших енергоносіїв та інших комун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/рік</text:p>
          </table:table-cell>
          <table:covered-table-cell table:number-columns-repeated="3"/>
          <table:table-cell office:value-type="string" table:number-columns-spanned="13" table:number-rows-spanned="1" table:style-name="ce73">
            <text:p>кошторис</text:p>
          </table:table-cell>
          <table:covered-table-cell table:number-columns-repeated="12"/>
          <table:table-cell office:value-type="float" office:value="1535" table:number-columns-spanned="8" table:number-rows-spanned="1" table:style-name="ce151">
            <text:p>1 53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535" table:number-columns-spanned="8" table:number-rows-spanned="1" table:style-name="ce151">
            <text:p>1 53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9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35" table:number-columns-spanned="3" table:number-rows-spanned="1" table:style-name="ce149">
            <text:p>35</text:p>
          </table:table-cell>
          <table:covered-table-cell table:number-columns-repeated="2"/>
          <table:table-cell office:value-type="string" table:number-columns-spanned="20" table:number-rows-spanned="1" table:style-name="ce150">
            <text:p>обсяг видатків на оплату енергоносіїв, всього, в т.ч.: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/рік</text:p>
          </table:table-cell>
          <table:covered-table-cell table:number-columns-repeated="3"/>
          <table:table-cell office:value-type="string" table:number-columns-spanned="13" table:number-rows-spanned="1" table:style-name="ce73">
            <text:p>кошторис</text:p>
          </table:table-cell>
          <table:covered-table-cell table:number-columns-repeated="12"/>
          <table:table-cell office:value-type="float" office:value="236965" table:number-columns-spanned="8" table:number-rows-spanned="1" table:style-name="ce151">
            <text:p>236 96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36965" table:number-columns-spanned="8" table:number-rows-spanned="1" table:style-name="ce151">
            <text:p>236 96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9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52">
            <text:p>2</text:p>
          </table:table-cell>
          <table:covered-table-cell table:number-columns-repeated="2"/>
          <table:table-cell office:value-type="string" table:number-columns-spanned="20" table:number-rows-spanned="1" table:style-name="ce52">
            <text:p>Продукту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10" table:number-columns-spanned="3" table:number-rows-spanned="1" table:style-name="ce149">
            <text:p>10</text:p>
          </table:table-cell>
          <table:covered-table-cell table:number-columns-repeated="2"/>
          <table:table-cell office:value-type="string" table:number-columns-spanned="20" table:number-rows-spanned="1" table:style-name="ce150">
            <text:p>чисельність осіб, які потребують соціального обслуговування (надання соціальних послуг)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Звіт форма №12-СОЦ</text:p>
          </table:table-cell>
          <table:covered-table-cell table:number-columns-repeated="12"/>
          <table:table-cell office:value-type="float" office:value="1308" table:number-columns-spanned="8" table:number-rows-spanned="1" table:style-name="ce151">
            <text:p>1 30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" table:number-columns-spanned="8" table:number-rows-spanned="1" table:style-name="ce151">
            <text:p>1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320" table:number-columns-spanned="8" table:number-rows-spanned="1" table:style-name="ce151">
            <text:p>1 32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351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4">
          <table:table-cell office:value-type="float" office:value="11" table:number-columns-spanned="3" table:number-rows-spanned="1" table:style-name="ce149">
            <text:p>11</text:p>
          </table:table-cell>
          <table:covered-table-cell table:number-columns-repeated="2"/>
          <table:table-cell office:value-type="string" table:number-columns-spanned="20" table:number-rows-spanned="1" table:style-name="ce150">
            <text:p>у тому числі з V групою рухової активності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Звіт форма №12-СОЦ</text:p>
          </table:table-cell>
          <table:covered-table-cell table:number-columns-repeated="12"/>
          <table:table-cell office:value-type="float" office:value="6" table:number-columns-spanned="8" table:number-rows-spanned="1" table:style-name="ce151">
            <text:p>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" table:number-columns-spanned="8" table:number-rows-spanned="1" table:style-name="ce151">
            <text:p>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35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12" table:number-columns-spanned="3" table:number-rows-spanned="1" table:style-name="ce149">
            <text:p>12</text:p>
          </table:table-cell>
          <table:covered-table-cell table:number-columns-repeated="2"/>
          <table:table-cell office:value-type="string" table:number-columns-spanned="20" table:number-rows-spanned="1" table:style-name="ce150">
            <text:p>чисельність осіб, забезпечених соціальним обслуговуванням (наданням соціальних послуг)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Звіт форма №12-СОЦ</text:p>
          </table:table-cell>
          <table:covered-table-cell table:number-columns-repeated="12"/>
          <table:table-cell office:value-type="float" office:value="1303" table:number-columns-spanned="8" table:number-rows-spanned="1" table:style-name="ce151">
            <text:p>1 30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" table:number-columns-spanned="8" table:number-rows-spanned="1" table:style-name="ce151">
            <text:p>1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315" table:number-columns-spanned="8" table:number-rows-spanned="1" table:style-name="ce151">
            <text:p>1 31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35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13" table:number-columns-spanned="3" table:number-rows-spanned="1" table:style-name="ce149">
            <text:p>13</text:p>
          </table:table-cell>
          <table:covered-table-cell table:number-columns-repeated="2"/>
          <table:table-cell office:value-type="string" table:number-columns-spanned="20" table:number-rows-spanned="1" table:style-name="ce150">
            <text:p>обсяг споживання теплопостача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Гкал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станови</text:p>
          </table:table-cell>
          <table:covered-table-cell table:number-columns-repeated="12"/>
          <table:table-cell office:value-type="float" office:value="26.04" table:number-columns-spanned="8" table:number-rows-spanned="1" table:style-name="ce151">
            <text:p>26,0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6.04" table:number-columns-spanned="8" table:number-rows-spanned="1" table:style-name="ce151">
            <text:p>26,0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0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14" table:number-columns-spanned="3" table:number-rows-spanned="1" table:style-name="ce149">
            <text:p>14</text:p>
          </table:table-cell>
          <table:covered-table-cell table:number-columns-repeated="2"/>
          <table:table-cell office:value-type="string" table:number-columns-spanned="20" table:number-rows-spanned="1" table:style-name="ce150">
            <text:p>обсяг споживання водопостачання та водовідведе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куб.м.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станови</text:p>
          </table:table-cell>
          <table:covered-table-cell table:number-columns-repeated="12"/>
          <table:table-cell office:value-type="float" office:value="96" table:number-columns-spanned="8" table:number-rows-spanned="1" table:style-name="ce151">
            <text:p>9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6" table:number-columns-spanned="8" table:number-rows-spanned="1" table:style-name="ce151">
            <text:p>9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0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15" table:number-columns-spanned="3" table:number-rows-spanned="1" table:style-name="ce149">
            <text:p>15</text:p>
          </table:table-cell>
          <table:covered-table-cell table:number-columns-repeated="2"/>
          <table:table-cell office:value-type="string" table:number-columns-spanned="20" table:number-rows-spanned="1" table:style-name="ce150">
            <text:p>обсяг споживання електроенергії</text:p>
          </table:table-cell>
          <table:covered-table-cell table:number-columns-repeated="19"/>
          <table:table-cell office:value-type="string" table:number-columns-spanned="4" table:number-rows-spanned="1" table:style-name="ce52">
            <text:p>кВт.год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ок</text:p>
          </table:table-cell>
          <table:covered-table-cell table:number-columns-repeated="12"/>
          <table:table-cell office:value-type="float" office:value="2520" table:number-columns-spanned="8" table:number-rows-spanned="1" table:style-name="ce151">
            <text:p>2 52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520" table:number-columns-spanned="8" table:number-rows-spanned="1" table:style-name="ce151">
            <text:p>2 52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0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16" table:number-columns-spanned="3" table:number-rows-spanned="1" table:style-name="ce149">
            <text:p>16</text:p>
          </table:table-cell>
          <table:covered-table-cell table:number-columns-repeated="2"/>
          <table:table-cell office:value-type="string" table:number-columns-spanned="20" table:number-rows-spanned="1" table:style-name="ce150">
            <text:p>обсяг споживання інших енергоносіїв та комун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куб.м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ок</text:p>
          </table:table-cell>
          <table:covered-table-cell table:number-columns-repeated="12"/>
          <table:table-cell office:value-type="float" office:value="5.25" table:number-columns-spanned="8" table:number-rows-spanned="1" table:style-name="ce151">
            <text:p>5,2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.25" table:number-columns-spanned="8" table:number-rows-spanned="1" table:style-name="ce151">
            <text:p>5,2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0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17" table:number-columns-spanned="3" table:number-rows-spanned="1" table:style-name="ce149">
            <text:p>17</text:p>
          </table:table-cell>
          <table:covered-table-cell table:number-columns-repeated="2"/>
          <table:table-cell office:value-type="string" table:number-columns-spanned="20" table:number-rows-spanned="1" table:style-name="ce150">
            <text:p>чисельність осіб, які потребують соціального обслуговування (надання соціальних послуг)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Звіт форма №12-СОЦ</text:p>
          </table:table-cell>
          <table:covered-table-cell table:number-columns-repeated="12"/>
          <table:table-cell office:value-type="float" office:value="1308" table:number-columns-spanned="8" table:number-rows-spanned="1" table:style-name="ce151">
            <text:p>1 30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" table:number-columns-spanned="8" table:number-rows-spanned="1" table:style-name="ce151">
            <text:p>1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320" table:number-columns-spanned="8" table:number-rows-spanned="1" table:style-name="ce151">
            <text:p>1 32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1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18" table:number-columns-spanned="3" table:number-rows-spanned="1" table:style-name="ce149">
            <text:p>18</text:p>
          </table:table-cell>
          <table:covered-table-cell table:number-columns-repeated="2"/>
          <table:table-cell office:value-type="string" table:number-columns-spanned="20" table:number-rows-spanned="1" table:style-name="ce150">
            <text:p>у тому числі жінк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станови</text:p>
          </table:table-cell>
          <table:covered-table-cell table:number-columns-repeated="12"/>
          <table:table-cell office:value-type="float" office:value="962" table:number-columns-spanned="8" table:number-rows-spanned="1" table:style-name="ce151">
            <text:p>96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" table:number-columns-spanned="8" table:number-rows-spanned="1" table:style-name="ce151">
            <text:p>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71" table:number-columns-spanned="8" table:number-rows-spanned="1" table:style-name="ce151">
            <text:p>97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1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19" table:number-columns-spanned="3" table:number-rows-spanned="1" table:style-name="ce149">
            <text:p>19</text:p>
          </table:table-cell>
          <table:covered-table-cell table:number-columns-repeated="2"/>
          <table:table-cell office:value-type="string" table:number-columns-spanned="20" table:number-rows-spanned="1" table:style-name="ce150">
            <text:p>у тому числі чоловік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станови</text:p>
          </table:table-cell>
          <table:covered-table-cell table:number-columns-repeated="12"/>
          <table:table-cell office:value-type="float" office:value="346" table:number-columns-spanned="8" table:number-rows-spanned="1" table:style-name="ce151">
            <text:p>34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number-columns-spanned="8" table:number-rows-spanned="1" table:style-name="ce151">
            <text:p>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49" table:number-columns-spanned="8" table:number-rows-spanned="1" table:style-name="ce151">
            <text:p>34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1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20" table:number-columns-spanned="3" table:number-rows-spanned="1" table:style-name="ce149">
            <text:p>20</text:p>
          </table:table-cell>
          <table:covered-table-cell table:number-columns-repeated="2"/>
          <table:table-cell office:value-type="string" table:number-columns-spanned="20" table:number-rows-spanned="1" table:style-name="ce150">
            <text:p>у тому числі із загальної чисельності осіб які потребують соціального обслуговування (надання соціальних послуг) особи з V групою рухової активності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Звіт форма №12-СОЦ</text:p>
          </table:table-cell>
          <table:covered-table-cell table:number-columns-repeated="12"/>
          <table:table-cell office:value-type="float" office:value="6" table:number-columns-spanned="8" table:number-rows-spanned="1" table:style-name="ce151">
            <text:p>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" table:number-columns-spanned="8" table:number-rows-spanned="1" table:style-name="ce151">
            <text:p>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1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21" table:number-columns-spanned="3" table:number-rows-spanned="1" table:style-name="ce149">
            <text:p>21</text:p>
          </table:table-cell>
          <table:covered-table-cell table:number-columns-repeated="2"/>
          <table:table-cell office:value-type="string" table:number-columns-spanned="20" table:number-rows-spanned="1" table:style-name="ce150">
            <text:p>чисельність осіб, забезпечених соціальним обслуговуванням (наданням соціальних послуг)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Звіт форма №12-СОЦ</text:p>
          </table:table-cell>
          <table:covered-table-cell table:number-columns-repeated="12"/>
          <table:table-cell office:value-type="float" office:value="1303" table:number-columns-spanned="8" table:number-rows-spanned="1" table:style-name="ce151">
            <text:p>1 30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" table:number-columns-spanned="8" table:number-rows-spanned="1" table:style-name="ce151">
            <text:p>1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315" table:number-columns-spanned="8" table:number-rows-spanned="1" table:style-name="ce151">
            <text:p>1 31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1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22" table:number-columns-spanned="3" table:number-rows-spanned="1" table:style-name="ce149">
            <text:p>22</text:p>
          </table:table-cell>
          <table:covered-table-cell table:number-columns-repeated="2"/>
          <table:table-cell office:value-type="string" table:number-columns-spanned="20" table:number-rows-spanned="1" table:style-name="ce150">
            <text:p>у т. ч. жінк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станови</text:p>
          </table:table-cell>
          <table:covered-table-cell table:number-columns-repeated="12"/>
          <table:table-cell office:value-type="float" office:value="962" table:number-columns-spanned="8" table:number-rows-spanned="1" table:style-name="ce151">
            <text:p>96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" table:number-columns-spanned="8" table:number-rows-spanned="1" table:style-name="ce151">
            <text:p>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71" table:number-columns-spanned="8" table:number-rows-spanned="1" table:style-name="ce151">
            <text:p>97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1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23" table:number-columns-spanned="3" table:number-rows-spanned="1" table:style-name="ce149">
            <text:p>23</text:p>
          </table:table-cell>
          <table:covered-table-cell table:number-columns-repeated="2"/>
          <table:table-cell office:value-type="string" table:number-columns-spanned="20" table:number-rows-spanned="1" table:style-name="ce150">
            <text:p>у т. ч. чоловік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станови</text:p>
          </table:table-cell>
          <table:covered-table-cell table:number-columns-repeated="12"/>
          <table:table-cell office:value-type="float" office:value="341" table:number-columns-spanned="8" table:number-rows-spanned="1" table:style-name="ce151">
            <text:p>34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" table:number-columns-spanned="8" table:number-rows-spanned="1" table:style-name="ce151">
            <text:p>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44" table:number-columns-spanned="8" table:number-rows-spanned="1" table:style-name="ce151">
            <text:p>34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1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52">
            <text:p>3</text:p>
          </table:table-cell>
          <table:covered-table-cell table:number-columns-repeated="2"/>
          <table:table-cell office:value-type="string" table:number-columns-spanned="20" table:number-rows-spanned="1" table:style-name="ce52">
            <text:p>Ефективн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25">
          <table:table-cell office:value-type="float" office:value="24" table:number-columns-spanned="3" table:number-rows-spanned="1" table:style-name="ce149">
            <text:p>24</text:p>
          </table:table-cell>
          <table:covered-table-cell table:number-columns-repeated="2"/>
          <table:table-cell office:value-type="string" table:number-columns-spanned="20" table:number-rows-spanned="1" table:style-name="ce150">
            <text:p>чисельність обслуговуваних на 1 штатну одиницю професіонала, фахівця та робітника, які надають соціальні послуг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Звіт форма №12-СОЦ</text:p>
          </table:table-cell>
          <table:covered-table-cell table:number-columns-repeated="12"/>
          <table:table-cell office:value-type="float" office:value="27" table:number-columns-spanned="8" table:number-rows-spanned="1" table:style-name="ce151">
            <text:p>2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7" table:number-columns-spanned="8" table:number-rows-spanned="1" table:style-name="ce151">
            <text:p>2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355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25">
          <table:table-cell office:value-type="float" office:value="25" table:number-columns-spanned="3" table:number-rows-spanned="1" table:style-name="ce149">
            <text:p>25</text:p>
          </table:table-cell>
          <table:covered-table-cell table:number-columns-repeated="2"/>
          <table:table-cell office:value-type="string" table:number-columns-spanned="20" table:number-rows-spanned="1" table:style-name="ce150">
            <text:p>середні витрати на соціальне обслуговування (надання соціальних послуг) 1 особи територіальним центром, за винятком стаціонарних відділень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/рік</text:p>
          </table:table-cell>
          <table:covered-table-cell table:number-columns-repeated="3"/>
          <table:table-cell office:value-type="string" table:number-columns-spanned="13" table:number-rows-spanned="1" table:style-name="ce73">
            <text:p>Звіт форма №12-СОЦ</text:p>
          </table:table-cell>
          <table:covered-table-cell table:number-columns-repeated="12"/>
          <table:table-cell office:value-type="float" office:value="26562.84" table:number-columns-spanned="8" table:number-rows-spanned="1" table:style-name="ce151">
            <text:p>26 562,8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125" table:number-columns-spanned="8" table:number-rows-spanned="1" table:style-name="ce151">
            <text:p>3 12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9687.84" table:number-columns-spanned="8" table:number-rows-spanned="1" table:style-name="ce151">
            <text:p>29 687,8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35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26" table:number-columns-spanned="3" table:number-rows-spanned="1" table:style-name="ce149">
            <text:p>26</text:p>
          </table:table-cell>
          <table:covered-table-cell table:number-columns-repeated="2"/>
          <table:table-cell office:value-type="string" table:number-columns-spanned="20" table:number-rows-spanned="1" table:style-name="ce150">
            <text:p>середнє споживання теплопостача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Гкал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4.34" table:number-columns-spanned="8" table:number-rows-spanned="1" table:style-name="ce151">
            <text:p>4,3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.34" table:number-columns-spanned="8" table:number-rows-spanned="1" table:style-name="ce151">
            <text:p>4,3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0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27" table:number-columns-spanned="3" table:number-rows-spanned="1" table:style-name="ce149">
            <text:p>27</text:p>
          </table:table-cell>
          <table:covered-table-cell table:number-columns-repeated="2"/>
          <table:table-cell office:value-type="string" table:number-columns-spanned="20" table:number-rows-spanned="1" table:style-name="ce150">
            <text:p>середнє споивання водопостачання та водовідведе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куб.м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6.6" table:number-columns-spanned="8" table:number-rows-spanned="1" table:style-name="ce151">
            <text:p>6,6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.6" table:number-columns-spanned="8" table:number-rows-spanned="1" table:style-name="ce151">
            <text:p>6,6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0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28" table:number-columns-spanned="3" table:number-rows-spanned="1" table:style-name="ce149">
            <text:p>28</text:p>
          </table:table-cell>
          <table:covered-table-cell table:number-columns-repeated="2"/>
          <table:table-cell office:value-type="string" table:number-columns-spanned="20" table:number-rows-spanned="1" table:style-name="ce150">
            <text:p>середнє споживання електроенергії</text:p>
          </table:table-cell>
          <table:covered-table-cell table:number-columns-repeated="19"/>
          <table:table-cell office:value-type="string" table:number-columns-spanned="4" table:number-rows-spanned="1" table:style-name="ce52">
            <text:p>кВт.год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210" table:number-columns-spanned="8" table:number-rows-spanned="1" table:style-name="ce151">
            <text:p>21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10" table:number-columns-spanned="8" table:number-rows-spanned="1" table:style-name="ce151">
            <text:p>21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0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29" table:number-columns-spanned="3" table:number-rows-spanned="1" table:style-name="ce149">
            <text:p>29</text:p>
          </table:table-cell>
          <table:covered-table-cell table:number-columns-repeated="2"/>
          <table:table-cell office:value-type="string" table:number-columns-spanned="20" table:number-rows-spanned="1" table:style-name="ce150">
            <text:p>середнє споживання інших енергоносіїв та комун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куб.м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0.44" table:number-columns-spanned="8" table:number-rows-spanned="1" table:style-name="ce151">
            <text:p>0,4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.44" table:number-columns-spanned="8" table:number-rows-spanned="1" table:style-name="ce151">
            <text:p>0,4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0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5" table:number-columns-spanned="3" table:number-rows-spanned="1" table:style-name="ce149">
            <text:p>35</text:p>
          </table:table-cell>
          <table:covered-table-cell table:number-columns-repeated="2"/>
          <table:table-cell office:value-type="string" table:number-columns-spanned="20" table:number-rows-spanned="1" table:style-name="ce150">
            <text:p>Швидкість та обсяг надання соцільних послуг як наслідок впливу кліматичних явищ(розрахункові дані)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0" table:number-columns-spanned="8" table:number-rows-spanned="1" table:style-name="ce151">
            <text:p>2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8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36" table:number-columns-spanned="3" table:number-rows-spanned="1" table:style-name="ce149">
            <text:p>36</text:p>
          </table:table-cell>
          <table:covered-table-cell table:number-columns-repeated="2"/>
          <table:table-cell office:value-type="string" table:number-columns-spanned="20" table:number-rows-spanned="1" table:style-name="ce150">
            <text:p>Доступність інфраструктури для вразливих груп (укриття, пункти обігріву/охолодження) під час екстремальних погодних явищ(розрахунково)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0" table:number-columns-spanned="8" table:number-rows-spanned="1" table:style-name="ce151">
            <text:p>2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8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52">
            <text:p>4</text:p>
          </table:table-cell>
          <table:covered-table-cell table:number-columns-repeated="2"/>
          <table:table-cell office:value-type="string" table:number-columns-spanned="20" table:number-rows-spanned="1" table:style-name="ce52">
            <text:p>Як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25">
          <table:table-cell office:value-type="float" office:value="30" table:number-columns-spanned="3" table:number-rows-spanned="1" table:style-name="ce149">
            <text:p>30</text:p>
          </table:table-cell>
          <table:covered-table-cell/>
          <table:covered-table-cell/>
          <table:table-cell office:value-type="string" table:number-columns-spanned="20" table:number-rows-spanned="1" table:style-name="ce150">
            <text:p>відсоток осіб, охоплених соціальним обслуговуванням, до загальної чисельності осіб, які потребують соці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99.62" table:number-columns-spanned="8" table:number-rows-spanned="1" table:style-name="ce151">
            <text:p>99,6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99.62" table:number-columns-spanned="8" table:number-rows-spanned="1" table:style-name="ce151">
            <text:p>199,6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358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18">
          <table:table-cell office:value-type="float" office:value="31" table:number-columns-spanned="3" table:number-rows-spanned="1" table:style-name="ce149">
            <text:p>31</text:p>
          </table:table-cell>
          <table:covered-table-cell/>
          <table:covered-table-cell/>
          <table:table-cell office:value-type="string" table:number-columns-spanned="20" table:number-rows-spanned="1" table:style-name="ce150">
            <text:p>динаміка споживання теплопостачання у порівнянні з минулим роком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86.8" table:number-columns-spanned="8" table:number-rows-spanned="1" table:style-name="ce151">
            <text:p>86,8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86.8" table:number-columns-spanned="8" table:number-rows-spanned="1" table:style-name="ce151">
            <text:p>86,8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0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2" table:number-columns-spanned="3" table:number-rows-spanned="1" table:style-name="ce149">
            <text:p>32</text:p>
          </table:table-cell>
          <table:covered-table-cell/>
          <table:covered-table-cell/>
          <table:table-cell office:value-type="string" table:number-columns-spanned="20" table:number-rows-spanned="1" table:style-name="ce150">
            <text:p>динаміка споживання водопостачання та водовідведення у порівнянні з минулим роком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0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3" table:number-columns-spanned="3" table:number-rows-spanned="1" table:style-name="ce149">
            <text:p>33</text:p>
          </table:table-cell>
          <table:covered-table-cell/>
          <table:covered-table-cell/>
          <table:table-cell office:value-type="string" table:number-columns-spanned="20" table:number-rows-spanned="1" table:style-name="ce150">
            <text:p>динаміка споживання електроенергії у порівнянні з минулим роком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1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4" table:number-columns-spanned="3" table:number-rows-spanned="1" table:style-name="ce149">
            <text:p>34</text:p>
          </table:table-cell>
          <table:covered-table-cell/>
          <table:covered-table-cell/>
          <table:table-cell office:value-type="string" table:number-columns-spanned="20" table:number-rows-spanned="1" table:style-name="ce150">
            <text:p>динаміка споживання інших енергоносіїв та комунальних послуг у порівнянні з минулим роком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1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1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1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number-columns-repeated="16307"/>
        </table:table-row>
        <table:table-row table:style-name="ro2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14">
          <table:table-cell office:value-type="string" table:number-columns-spanned="6" table:number-rows-spanned="1" table:style-name="ce60">
            <text:p>ПОГОДЖЕНО:</text:p>
          </table:table-cell>
          <table:covered-table-cell table:number-columns-repeated="5"/>
          <table:table-cell table:number-columns-repeated="71" table:style-name="ce4"/>
          <table:table-cell table:number-columns-repeated="16307"/>
        </table:table-row>
        <table:table-row table:style-name="ro3">
          <table:table-cell office:value-type="string" table:number-columns-spanned="45" table:number-rows-spanned="1" table:style-name="ce61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number-columns-repeated="16307"/>
        </table:table-row>
        <table:table-row table:style-name="ro4">
          <table:table-cell office:value-type="string" table:number-columns-spanned="45" table:number-rows-spanned="1" table:style-name="ce62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number-columns-repeated="16307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number-columns-repeated="16307"/>
        </table:table-row>
        <table:table-row table:style-name="ro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3">
          <table:table-cell office:value-type="string" table:number-columns-spanned="8" table:number-rows-spanned="1" table:style-name="ce59">
            <text:p><text:s text:c="2"/>. <text:s/>.<text:s text:c="4"/></text:p>
          </table:table-cell>
          <table:covered-table-cell table:number-columns-repeated="7"/>
          <table:table-cell table:number-columns-repeated="69" table:style-name="ce4"/>
          <table:table-cell table:number-columns-repeated="16307"/>
        </table:table-row>
        <table:table-row table:style-name="ro4">
          <table:table-cell office:value-type="string" table:number-columns-spanned="8" table:number-rows-spanned="1" table:style-name="ce58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number-columns-repeated="16307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number-columns-repeated="16307"/>
        </table:table-row>
        <table:table-row table:number-rows-repeated="1048452" table:style-name="ro4">
          <table:table-cell table:number-columns-repeated="16384"/>
        </table:table-row>
        <table:named-expressions>
          <table:named-range table:name="__EDRPOU" table:cell-range-address="КПК0813104.$AT$13" table:base-cell-address="КПК0813104.$A$1"/>
          <table:named-range table:name="__EDRPOU_VV" table:cell-range-address="КПК0813104.$BC$16" table:base-cell-address="КПК0813104.$A$1"/>
          <table:named-range table:name="__KFKV" table:cell-range-address="КПК0813104.$BB$19" table:base-cell-address="КПК0813104.$A$1"/>
          <table:named-range table:name="__KLB" table:cell-range-address="КПК0813104.$BC$13" table:base-cell-address="КПК0813104.$A$1"/>
          <table:named-range table:name="__KPKVKMB" table:cell-range-address="КПК0813104.$AC$19" table:base-cell-address="КПК0813104.$A$1"/>
          <table:named-range table:name="__KTPKVKMB" table:cell-range-address="КПК0813104.$AO$19" table:base-cell-address="КПК0813104.$A$1"/>
          <table:named-range table:name="__KTVKVK" table:cell-range-address="КПК0813104.$AH$13" table:base-cell-address="КПК0813104.$A$1"/>
          <table:named-range table:name="__KTVKVKVV" table:cell-range-address="КПК0813104.$AH$16" table:base-cell-address="КПК0813104.$A$1"/>
          <table:named-range table:name="__NAME_ORG" table:cell-range-address="КПК0813104.$B$13" table:base-cell-address="КПК0813104.$A$1"/>
          <table:named-range table:name="__NAME_ORGVV" table:cell-range-address="КПК0813104.$B$16" table:base-cell-address="КПК0813104.$A$1"/>
          <table:named-range table:name="__NAME_TPKVKMB" table:cell-range-address="КПК0813104.$B$19" table:base-cell-address="КПК0813104.$A$1"/>
          <table:named-range table:name="_AS_SF" table:cell-range-address="КПК0813104.$I$23" table:base-cell-address="КПК0813104.$A$1"/>
          <table:named-range table:name="_AS_TOTAL" table:cell-range-address="КПК0813104.$U$22" table:base-cell-address="КПК0813104.$A$1"/>
          <table:named-range table:name="_AS_ZF" table:cell-range-address="КПК0813104.$AS$22" table:base-cell-address="КПК0813104.$A$1"/>
          <table:named-range table:name="_BASES" table:cell-range-address="КПК0813104.$A$37" table:base-cell-address="КПК0813104.$A$1"/>
          <table:named-range table:name="_DATE2" table:cell-range-address="КПК0813104.$A$122" table:base-cell-address="КПК0813104.$A$1"/>
          <table:named-range table:name="_DATEDOC" table:cell-range-address="КПК0813104.$AO$7" table:base-cell-address="КПК0813104.$A$1"/>
          <table:named-range table:name="_GOAL" table:cell-range-address="КПК0813104.$A$30" table:base-cell-address="КПК0813104.$A$1"/>
          <table:named-range table:name="_HBOS" table:cell-range-address="КПК0813104.$AO$114" table:base-cell-address="КПК0813104.$A$1"/>
          <table:named-range table:name="_HBOSFO" table:cell-range-address="КПК0813104.$AO$120" table:base-cell-address="КПК0813104.$A$1"/>
          <table:named-range table:name="_NAME_FINORG" table:cell-range-address="КПК0813104.$A$117" table:base-cell-address="КПК0813104.$A$1"/>
          <table:named-range table:name="_NUMDOC" table:cell-range-address="КПК0813104.$AW$7" table:base-cell-address="КПК0813104.$A$1"/>
          <table:named-range table:name="_R01G3" table:cell-range-address="КПК0813104.$AC$47" table:base-cell-address="КПК0813104.$A$1"/>
          <table:named-range table:name="_R01G4" table:cell-range-address="КПК0813104.$AK$47" table:base-cell-address="КПК0813104.$A$1"/>
          <table:named-range table:name="_R01G5" table:cell-range-address="КПК0813104.$AS$47" table:base-cell-address="КПК0813104.$A$1"/>
          <table:named-range table:name="_R02G3" table:cell-range-address="КПК0813104.$AO$55" table:base-cell-address="КПК0813104.$A$1"/>
          <table:named-range table:name="_R02G4" table:cell-range-address="КПК0813104.$AW$55" table:base-cell-address="КПК0813104.$A$1"/>
          <table:named-range table:name="_R02G5" table:cell-range-address="КПК0813104.$BE$55" table:base-cell-address="КПК0813104.$A$1"/>
          <table:named-range table:name="_R03G7" table:cell-range-address="КПК0813104.$BA$63" table:base-cell-address="КПК0813104.$A$1"/>
          <table:named-range table:name="T1RXXXXG1S" table:cell-range-address="КПК0813104.$BM$26" table:base-cell-address="КПК0813104.$A$1"/>
          <table:named-range table:name="T1RXXXXG2S" table:cell-range-address="КПК0813104.$A$26" table:base-cell-address="КПК0813104.$A$1"/>
          <table:named-range table:name="T2RXXXXG1S" table:cell-range-address="КПК0813104.$BM$33" table:base-cell-address="КПК0813104.$A$1"/>
          <table:named-range table:name="T2RXXXXG2S" table:cell-range-address="КПК0813104.$A$33" table:base-cell-address="КПК0813104.$A$1"/>
          <table:named-range table:name="T3RXXXXG1S" table:cell-range-address="КПК0813104.$A$43" table:base-cell-address="КПК0813104.$A$1"/>
          <table:named-range table:name="T3RXXXXG2S" table:cell-range-address="КПК0813104.$D$43" table:base-cell-address="КПК0813104.$A$1"/>
          <table:named-range table:name="T3RXXXXG3" table:cell-range-address="КПК0813104.$AC$43" table:base-cell-address="КПК0813104.$A$1"/>
          <table:named-range table:name="T3RXXXXG4" table:cell-range-address="КПК0813104.$AK$43" table:base-cell-address="КПК0813104.$A$1"/>
          <table:named-range table:name="T3RXXXXG5" table:cell-range-address="КПК0813104.$AS$43" table:base-cell-address="КПК0813104.$A$1"/>
          <table:named-range table:name="T4RXXXXG1S" table:cell-range-address="КПК0813104.$A$53" table:base-cell-address="КПК0813104.$A$1"/>
          <table:named-range table:name="T4RXXXXG2S" table:cell-range-address="КПК0813104.$D$53" table:base-cell-address="КПК0813104.$A$1"/>
          <table:named-range table:name="T4RXXXXG3" table:cell-range-address="КПК0813104.$AO$53" table:base-cell-address="КПК0813104.$A$1"/>
          <table:named-range table:name="T4RXXXXG4" table:cell-range-address="КПК0813104.$AW$53" table:base-cell-address="КПК0813104.$A$1"/>
          <table:named-range table:name="T4RXXXXG5" table:cell-range-address="КПК0813104.$BE$53" table:base-cell-address="КПК0813104.$A$1"/>
          <table:named-range table:name="T4RXXXXG6S" table:cell-range-address="КПК0813104.$AB$53" table:base-cell-address="КПК0813104.$A$1"/>
          <table:named-range table:name="T5RXXXXG1S" table:cell-range-address="КПК0813104.$A$69" table:base-cell-address="КПК0813104.$A$1"/>
          <table:named-range table:name="T5RXXXXG2S" table:cell-range-address="КПК0813104.$D$69" table:base-cell-address="КПК0813104.$A$1"/>
          <table:named-range table:name="T5RXXXXG3S" table:cell-range-address="КПК0813104.$X$69" table:base-cell-address="КПК0813104.$A$1"/>
          <table:named-range table:name="T5RXXXXG4S" table:cell-range-address="КПК0813104.$AB$69" table:base-cell-address="КПК0813104.$A$1"/>
          <table:named-range table:name="T5RXXXXG5" table:cell-range-address="КПК0813104.$AO$69" table:base-cell-address="КПК0813104.$A$1"/>
          <table:named-range table:name="T5RXXXXG6" table:cell-range-address="КПК0813104.$AW$69" table:base-cell-address="КПК0813104.$A$1"/>
          <table:named-range table:name="T5RXXXXG7" table:cell-range-address="КПК0813104.$BE$69" table:base-cell-address="КПК0813104.$A$1"/>
          <table:named-range table:name="T5RXXXXG8S" table:cell-range-address="КПК0813104.$BM$69" table:base-cell-address="КПК0813104.$A$1"/>
          <table:named-range table:name="T6RXXXXG1S" table:cell-range-address="КПК0813104.$A$80" table:base-cell-address="КПК0813104.$A$1"/>
          <table:named-range table:name="T6RXXXXG2S" table:cell-range-address="КПК0813104.$D$80" table:base-cell-address="КПК0813104.$A$1"/>
          <table:named-range table:name="T6RXXXXG3S" table:cell-range-address="КПК0813104.$X$80" table:base-cell-address="КПК0813104.$A$1"/>
          <table:named-range table:name="T6RXXXXG4S" table:cell-range-address="КПК0813104.$AB$80" table:base-cell-address="КПК0813104.$A$1"/>
          <table:named-range table:name="T6RXXXXG5" table:cell-range-address="КПК0813104.$AO$80" table:base-cell-address="КПК0813104.$A$1"/>
          <table:named-range table:name="T6RXXXXG6" table:cell-range-address="КПК0813104.$AW$80" table:base-cell-address="КПК0813104.$A$1"/>
          <table:named-range table:name="T6RXXXXG7" table:cell-range-address="КПК0813104.$BE$80" table:base-cell-address="КПК0813104.$A$1"/>
          <table:named-range table:name="T6RXXXXG8S" table:cell-range-address="КПК0813104.$BM$80" table:base-cell-address="КПК0813104.$A$1"/>
          <table:named-range table:name="T7RXXXXG1S" table:cell-range-address="КПК0813104.$A$96" table:base-cell-address="КПК0813104.$A$1"/>
          <table:named-range table:name="T7RXXXXG2S" table:cell-range-address="КПК0813104.$D$96" table:base-cell-address="КПК0813104.$A$1"/>
          <table:named-range table:name="T7RXXXXG3S" table:cell-range-address="КПК0813104.$X$96" table:base-cell-address="КПК0813104.$A$1"/>
          <table:named-range table:name="T7RXXXXG4S" table:cell-range-address="КПК0813104.$AB$96" table:base-cell-address="КПК0813104.$A$1"/>
          <table:named-range table:name="T7RXXXXG5" table:cell-range-address="КПК0813104.$AO$96" table:base-cell-address="КПК0813104.$A$1"/>
          <table:named-range table:name="T7RXXXXG6" table:cell-range-address="КПК0813104.$AW$96" table:base-cell-address="КПК0813104.$A$1"/>
          <table:named-range table:name="T7RXXXXG7" table:cell-range-address="КПК0813104.$BE$96" table:base-cell-address="КПК0813104.$A$1"/>
          <table:named-range table:name="T7RXXXXG8S" table:cell-range-address="КПК0813104.$BM$96" table:base-cell-address="КПК0813104.$A$1"/>
          <table:named-range table:name="T8RXXXXG1S" table:cell-range-address="КПК0813104.$A$106" table:base-cell-address="КПК0813104.$A$1"/>
          <table:named-range table:name="T8RXXXXG2S" table:cell-range-address="КПК0813104.$D$106" table:base-cell-address="КПК0813104.$A$1"/>
          <table:named-range table:name="T8RXXXXG3S" table:cell-range-address="КПК0813104.$X$106" table:base-cell-address="КПК0813104.$A$1"/>
          <table:named-range table:name="T8RXXXXG4S" table:cell-range-address="КПК0813104.$AB$106" table:base-cell-address="КПК0813104.$A$1"/>
          <table:named-range table:name="T8RXXXXG5" table:cell-range-address="КПК0813104.$AO$106" table:base-cell-address="КПК0813104.$A$1"/>
          <table:named-range table:name="T8RXXXXG6" table:cell-range-address="КПК0813104.$AW$106" table:base-cell-address="КПК0813104.$A$1"/>
          <table:named-range table:name="T8RXXXXG7" table:cell-range-address="КПК0813104.$BE$106" table:base-cell-address="КПК0813104.$A$1"/>
          <table:named-range table:name="T8RXXXXG8S" table:cell-range-address="КПК0813104.$BM$106" table:base-cell-address="КПК0813104.$A$1"/>
          <table:named-range table:name="T9RXXXXG10" table:cell-range-address="КПК0813104.$BN$61" table:base-cell-address="КПК0813104.$A$1"/>
          <table:named-range table:name="T9RXXXXG1S" table:cell-range-address="КПК0813104.$A$61" table:base-cell-address="КПК0813104.$A$1"/>
          <table:named-range table:name="T9RXXXXG2S" table:cell-range-address="КПК0813104.$D$61" table:base-cell-address="КПК0813104.$A$1"/>
          <table:named-range table:name="T9RXXXXG3S" table:cell-range-address="КПК0813104.$X$61" table:base-cell-address="КПК0813104.$A$1"/>
          <table:named-range table:name="T9RXXXXG4S" table:cell-range-address="КПК0813104.$AG$61" table:base-cell-address="КПК0813104.$A$1"/>
          <table:named-range table:name="T9RXXXXG5" table:cell-range-address="КПК0813104.$AM$61" table:base-cell-address="КПК0813104.$A$1"/>
          <table:named-range table:name="T9RXXXXG6" table:cell-range-address="КПК0813104.$AT$61" table:base-cell-address="КПК0813104.$A$1"/>
          <table:named-range table:name="T9RXXXXG7" table:cell-range-address="КПК0813104.$BA$61" table:base-cell-address="КПК0813104.$A$1"/>
          <table:named-range table:name="T9RXXXXG8" table:cell-range-address="КПК0813104.$BH$61" table:base-cell-address="КПК0813104.$A$1"/>
          <table:named-range table:name="T9RXXXXG9" table:cell-range-address="КПК0813104.$BM$61" table:base-cell-address="КПК0813104.$A$1"/>
          <table:named-range table:name="TABL1" table:cell-range-address="КПК0813104.$A$26:КПК0813104.$BM$26" table:base-cell-address="КПК0813104.$A$1"/>
          <table:named-range table:name="TABL2" table:cell-range-address="КПК0813104.$A$33:КПК0813104.$BM$33" table:base-cell-address="КПК0813104.$A$1"/>
          <table:named-range table:name="TABL3" table:cell-range-address="КПК0813104.$A$43:КПК0813104.$AZ$43" table:base-cell-address="КПК0813104.$A$1"/>
          <table:named-range table:name="TABL4" table:cell-range-address="КПК0813104.$A$53:КПК0813104.$BL$53" table:base-cell-address="КПК0813104.$A$1"/>
          <table:named-range table:name="TABL5" table:cell-range-address="КПК0813104.$A$69:КПК0813104.$BM$69" table:base-cell-address="КПК0813104.$A$1"/>
          <table:named-range table:name="TABL6" table:cell-range-address="КПК0813104.$A$80:КПК0813104.$BM$80" table:base-cell-address="КПК0813104.$A$1"/>
          <table:named-range table:name="TABL7" table:cell-range-address="КПК0813104.$A$96:КПК0813104.$BM$96" table:base-cell-address="КПК0813104.$A$1"/>
          <table:named-range table:name="TABL8" table:cell-range-address="КПК0813104.$A$106:КПК0813104.$BM$106" table:base-cell-address="КПК0813104.$A$1"/>
          <table:named-range table:name="TABL9" table:cell-range-address="КПК0813104.$A$61:КПК0813104.$BN$61" table:base-cell-address="КПК0813104.$A$1"/>
          <table:named-range table:name="Print_Area" table:cell-range-address="КПК0813104.$A$1:КПК0813104.$BM$124" table:base-cell-address="КПК0813104.$A$1"/>
        </table:named-expressions>
      </table:table>
      <table:table table:name="КПК0813160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128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129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61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130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8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129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124">
            <text:p>16.07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float" office:value="313" table:number-columns-spanned="10" table:number-rows-spanned="1" table:style-name="ce61">
            <text:p>313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125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125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61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121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126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11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123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61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121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11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26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61">
            <text:p>Надання соціальних гарантій фізичним особам, які надають соціальні послуги громадянам похилого віку, особам з інвалідністю, дітям з інвалідністю, хворим, які не здатні до самообслуговування і потребують сторонньої допомоги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121">
            <text:p>0813160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21">
            <text:p>3160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121">
            <text:p>1010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1">
          <table:table-cell table:style-name="ce4"/>
          <table:table-cell office:value-type="string" table:number-columns-spanned="26" table:number-rows-spanned="1" table:style-name="ce116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11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1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118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2">
          <table:table-cell office:value-type="string" table:number-columns-spanned="20" table:number-rows-spanned="1" table:style-name="ce119">
            <text:p>4. Обсяг бюджетних призначень/бюджетних асигнувань</text:p>
          </table:table-cell>
          <table:covered-table-cell table:number-columns-repeated="19"/>
          <table:table-cell office:value-type="float" office:value="899120" table:number-columns-spanned="10" table:number-rows-spanned="1" table:style-name="ce115">
            <text:p>899 120,00</text:p>
          </table:table-cell>
          <table:covered-table-cell table:number-columns-repeated="9"/>
          <table:table-cell office:value-type="string" table:number-columns-spanned="14" table:number-rows-spanned="1" table:style-name="ce120">
            <text:p>гривень, у тому числі загального фонду</text:p>
          </table:table-cell>
          <table:covered-table-cell table:number-columns-repeated="13"/>
          <table:table-cell office:value-type="float" office:value="899120" table:number-columns-spanned="11" table:number-rows-spanned="1" table:style-name="ce115">
            <text:p>899 120,00</text:p>
          </table:table-cell>
          <table:covered-table-cell table:number-columns-repeated="10"/>
          <table:table-cell office:value-type="string" table:number-columns-spanned="9" table:number-rows-spanned="1" table:style-name="ce63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8" table:number-rows-spanned="1" table:style-name="ce63">
            <text:p>спеціального фонду</text:p>
          </table:table-cell>
          <table:covered-table-cell table:number-columns-repeated="7"/>
          <table:table-cell office:value-type="float" office:value="0" table:number-columns-spanned="11" table:number-rows-spanned="1" table:style-name="ce115">
            <text:p>0,00</text:p>
          </table:table-cell>
          <table:covered-table-cell table:number-columns-repeated="10"/>
          <table:table-cell office:value-type="string" table:number-columns-spanned="4" table:number-rows-spanned="1" table:style-name="ce63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string" table:number-columns-spanned="64" table:number-rows-spanned="1" table:style-name="ce113">
            <text:p>Забезпечення надання соціальних гарантій фізичним особам, які надають соціальні послуги громадянам похилого віку, особам з інвалідністю, дітям з інвалідністю, хворим, які не здатні до самообслуговування і потребують сторонньої допомоги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string" table:number-columns-spanned="64" table:number-rows-spanned="1" table:style-name="ce113">
            <text:p>Забезпечення надання соціальних гарантій фізичним особам, які надають соціальні послуги громадянам похилого віку, особам з інвалідністю, дітям з інвалідністю, хворим, які не здатні до самообслуговування і потребують сторонньої допомог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string" table:number-columns-spanned="64" table:number-rows-spanned="1" table:style-name="ce113">
            <text:p>Забезпечення надання соціальних гарантій фізичним особам, які надають соціальні послуги громадянам похилого віку, особам з інвалідністю, дітям з інвалідністю, хворим, які не здатні до самообслуговування і потребують сторонньої допомоги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7">
          <table:table-cell office:value-type="string" table:number-columns-spanned="64" table:number-rows-spanned="1" table:style-name="ce113">
            <text:p>1. Конституція України.<text:line-break/></text:p>
            <text:p>2. Бюджетний кодекс України від 08 липня 2010 року № 2456-VI (зі змінами). <text:line-break/></text:p>
            <text:p>3. Закон України від 21 травня 1997 р. №280/97-ВР “Про місцеве самоврядування в Україні” (зі змінами). <text:line-break/></text:p>
            <text:p>4. Закон України "Про статус ветеранів війни , гарантії їх соціального захисту".<text:line-break/></text:p>
            <text:p>5. Наказ Міністерства фінансів України від 26.08.2014 р. № 836 «Про деякі питання запровадження програмно-цільового методу складання та виконання місцевих бюджетів» із змінами від 30.09.2016 р. №860 (на заміну наказу МФУ від 09.07.2010р. № 679. <text:line-break/></text:p>
            <text:p>6. Закон України "Про Державний бюджет України на 2026 рік”<text:line-break/></text:p>
            <text:p>7. Рішення сесії Дубенської міської ради від 23.12.2025 №5005 "Про <text:s text:c="2"/>бюджет Дубенської міської територіальної громади на 2026 рік"<text:line-break/></text:p>
            <text:p>8. Рішення сесії Дубенської міської ради від 10.07.2026 №55380 "Про <text:s/>внесення змін до рішення Дубенської міської ради від 23.12.2025р. №5005 «Про бюджет Дубенської міської територіальної громади на 2026 рік»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52" table:number-rows-spanned="1" table:style-name="ce63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52" table:number-rows-spanned="1" table:style-name="ce10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73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1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1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73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51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8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string" table:number-columns-spanned="25" table:number-rows-spanned="1" table:style-name="ce104">
            <text:p>Забезпечення виконання наданих законодавством повноважень у сфері соціального захисту населення</text:p>
          </table:table-cell>
          <table:covered-table-cell table:number-columns-repeated="24"/>
          <table:table-cell office:value-type="float" office:value="899120" table:number-columns-spanned="8" table:number-rows-spanned="1" table:style-name="ce51">
            <text:p>899 12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899120" table:number-columns-spanned="8" table:number-rows-spanned="1" table:style-name="ce51">
            <text:p>899 12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73">
            <text:p>УСЬОГО</text:p>
          </table:table-cell>
          <table:covered-table-cell table:number-columns-repeated="27"/>
          <table:table-cell office:value-type="float" office:value="899120" table:number-columns-spanned="8" table:number-rows-spanned="1" table:style-name="ce51">
            <text:p>899 12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899120" table:number-columns-spanned="8" table:number-rows-spanned="1" table:style-name="ce51">
            <text:p>899 120,00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63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64" table:number-rows-spanned="1" table:style-name="ce10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73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73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1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1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104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104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7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10">
          <table:table-cell table:number-columns-spanned="3" table:number-rows-spanned="1" table:style-name="ce141"/>
          <table:covered-table-cell table:number-columns-repeated="2"/>
          <table:table-cell table:number-columns-spanned="24" table:number-rows-spanned="1" table:style-name="ce137"/>
          <table:covered-table-cell table:number-columns-repeated="23"/>
          <table:table-cell table:number-columns-spanned="13" table:number-rows-spanned="1" table:style-name="ce137"/>
          <table:covered-table-cell table:number-columns-repeated="12"/>
          <table:table-cell table:number-columns-spanned="8" table:number-rows-spanned="1" table:style-name="ce138"/>
          <table:covered-table-cell table:number-columns-repeated="7"/>
          <table:table-cell table:number-columns-spanned="8" table:number-rows-spanned="1" table:style-name="ce138"/>
          <table:covered-table-cell table:number-columns-repeated="7"/>
          <table:table-cell table:number-columns-spanned="8" table:number-rows-spanned="1" table:style-name="ce138"/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8">
            <text:p>s4</text:p>
          </table:table-cell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73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51">
            <text:p>X</text:p>
          </table:table-cell>
          <table:covered-table-cell table:number-columns-repeated="12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10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96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2">
          <table:table-cell office:value-type="string" table:number-columns-spanned="3" table:number-rows-spanned="1" table:style-name="ce97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97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97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97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97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97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97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97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8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88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88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88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88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88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88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88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79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39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79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79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92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92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81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81"/>
          <table:covered-table-cell table:number-columns-repeated="8"/>
          <table:table-cell table:number-columns-spanned="6" table:number-rows-spanned="1" table:style-name="ce81"/>
          <table:covered-table-cell table:number-columns-repeated="5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5" table:number-rows-spanned="1" table:style-name="ce75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79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79">
            <text:p>Х</text:p>
          </table:table-cell>
          <table:covered-table-cell table:number-columns-repeated="8"/>
          <table:table-cell office:value-type="string" table:number-columns-spanned="6" table:number-rows-spanned="1" table:style-name="ce79">
            <text:p>Х</text:p>
          </table:table-cell>
          <table:covered-table-cell table:number-columns-repeated="5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80">
            <text:p>0,00</text:p>
          </table:table-cell>
          <table:covered-table-cell table:number-columns-repeated="6"/>
          <table:table-cell office:value-type="string" table:number-columns-spanned="5" table:number-rows-spanned="1" table:style-name="ce79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63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52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73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52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4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1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1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1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1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52">
            <text:p>1</text:p>
          </table:table-cell>
          <table:covered-table-cell table:number-columns-repeated="2"/>
          <table:table-cell office:value-type="string" table:number-columns-spanned="20" table:number-rows-spanned="1" table:style-name="ce52">
            <text:p>Затрат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1" table:number-columns-spanned="3" table:number-rows-spanned="1" table:style-name="ce152">
            <text:p>1</text:p>
          </table:table-cell>
          <table:covered-table-cell table:number-columns-repeated="2"/>
          <table:table-cell office:value-type="string" table:number-columns-spanned="20" table:number-rows-spanned="1" table:style-name="ce153">
            <text:p>обсяг видатків на виплату компенсації за надання соціальних послуг, тому числі</text:p>
          </table:table-cell>
          <table:covered-table-cell table:number-columns-repeated="19"/>
          <table:table-cell office:value-type="string" table:number-columns-spanned="4" table:number-rows-spanned="1" table:style-name="ce52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Звітність</text:p>
          </table:table-cell>
          <table:covered-table-cell table:number-columns-repeated="12"/>
          <table:table-cell office:value-type="float" office:value="899.12" table:number-columns-spanned="8" table:number-rows-spanned="1" table:style-name="ce154">
            <text:p>899,1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899.12" table:number-columns-spanned="8" table:number-rows-spanned="1" table:style-name="ce154">
            <text:p>899,1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803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5</text:p>
          </table:table-cell>
          <table:table-cell table:number-columns-repeated="16305"/>
        </table:table-row>
        <table:table-row table:style-name="ro14">
          <table:table-cell office:value-type="float" office:value="2" table:number-columns-spanned="3" table:number-rows-spanned="1" table:style-name="ce152">
            <text:p>2</text:p>
          </table:table-cell>
          <table:covered-table-cell table:number-columns-repeated="2"/>
          <table:table-cell office:value-type="string" table:number-columns-spanned="20" table:number-rows-spanned="1" table:style-name="ce153">
            <text:p>інвалідам І групи</text:p>
          </table:table-cell>
          <table:covered-table-cell table:number-columns-repeated="19"/>
          <table:table-cell office:value-type="string" table:number-columns-spanned="4" table:number-rows-spanned="1" table:style-name="ce52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звітність</text:p>
          </table:table-cell>
          <table:covered-table-cell table:number-columns-repeated="12"/>
          <table:table-cell office:value-type="float" office:value="179.8" table:number-columns-spanned="8" table:number-rows-spanned="1" table:style-name="ce154">
            <text:p>179,8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79.8" table:number-columns-spanned="8" table:number-rows-spanned="1" table:style-name="ce154">
            <text:p>179,8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80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12" table:number-columns-spanned="3" table:number-rows-spanned="1" table:style-name="ce152">
            <text:p>12</text:p>
          </table:table-cell>
          <table:covered-table-cell table:number-columns-repeated="2"/>
          <table:table-cell office:value-type="string" table:number-columns-spanned="20" table:number-rows-spanned="1" table:style-name="ce153">
            <text:p>чоловіків з загальної чисельності фізичних осіб, яким виплачується компенсація за надання соці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52">
            <text:p>звітність</text:p>
          </table:table-cell>
          <table:covered-table-cell table:number-columns-repeated="12"/>
          <table:table-cell office:value-type="float" office:value="20" table:number-columns-spanned="8" table:number-rows-spanned="1" table:style-name="ce154">
            <text:p>2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" table:number-columns-spanned="8" table:number-rows-spanned="1" table:style-name="ce154">
            <text:p>2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13" table:number-columns-spanned="3" table:number-rows-spanned="1" table:style-name="ce152">
            <text:p>13</text:p>
          </table:table-cell>
          <table:covered-table-cell table:number-columns-repeated="2"/>
          <table:table-cell office:value-type="string" table:number-columns-spanned="20" table:number-rows-spanned="1" table:style-name="ce153">
            <text:p>жінок з загальної чисельності фізичних осіб, яким виплачується компенсація за надання соці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52">
            <text:p>звітність</text:p>
          </table:table-cell>
          <table:covered-table-cell table:number-columns-repeated="12"/>
          <table:table-cell office:value-type="float" office:value="10" table:number-columns-spanned="8" table:number-rows-spanned="1" table:style-name="ce154">
            <text:p>1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" table:number-columns-spanned="8" table:number-rows-spanned="1" table:style-name="ce154">
            <text:p>1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18" table:number-columns-spanned="3" table:number-rows-spanned="1" table:style-name="ce152">
            <text:p>18</text:p>
          </table:table-cell>
          <table:covered-table-cell table:number-columns-repeated="2"/>
          <table:table-cell office:value-type="string" table:number-columns-spanned="20" table:number-rows-spanned="1" table:style-name="ce153">
            <text:p>невиліковно хворим</text:p>
          </table:table-cell>
          <table:covered-table-cell table:number-columns-repeated="19"/>
          <table:table-cell office:value-type="string" table:number-columns-spanned="4" table:number-rows-spanned="1" table:style-name="ce52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звітність</text:p>
          </table:table-cell>
          <table:covered-table-cell table:number-columns-repeated="12"/>
          <table:table-cell office:value-type="float" office:value="674.32" table:number-columns-spanned="8" table:number-rows-spanned="1" table:style-name="ce154">
            <text:p>674,3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74.32" table:number-columns-spanned="8" table:number-rows-spanned="1" table:style-name="ce154">
            <text:p>674,3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1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19" table:number-columns-spanned="3" table:number-rows-spanned="1" table:style-name="ce152">
            <text:p>19</text:p>
          </table:table-cell>
          <table:covered-table-cell table:number-columns-repeated="2"/>
          <table:table-cell office:value-type="string" table:number-columns-spanned="20" table:number-rows-spanned="1" table:style-name="ce153">
            <text:p>у кого порушені когнітивні функції</text:p>
          </table:table-cell>
          <table:covered-table-cell table:number-columns-repeated="19"/>
          <table:table-cell office:value-type="string" table:number-columns-spanned="4" table:number-rows-spanned="1" table:style-name="ce52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звітність</text:p>
          </table:table-cell>
          <table:covered-table-cell table:number-columns-repeated="12"/>
          <table:table-cell office:value-type="float" office:value="45" table:number-columns-spanned="8" table:number-rows-spanned="1" table:style-name="ce154">
            <text:p>4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5" table:number-columns-spanned="8" table:number-rows-spanned="1" table:style-name="ce154">
            <text:p>4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1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52">
            <text:p>2</text:p>
          </table:table-cell>
          <table:covered-table-cell table:number-columns-repeated="2"/>
          <table:table-cell office:value-type="string" table:number-columns-spanned="20" table:number-rows-spanned="1" table:style-name="ce52">
            <text:p>Продукту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5" table:number-columns-spanned="3" table:number-rows-spanned="1" table:style-name="ce152">
            <text:p>5</text:p>
          </table:table-cell>
          <table:covered-table-cell table:number-columns-repeated="2"/>
          <table:table-cell office:value-type="string" table:number-columns-spanned="20" table:number-rows-spanned="1" table:style-name="ce153">
            <text:p>чисельність фізичних осіб, яким виплачується компенсація за надання соці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52">
            <text:p>звітність</text:p>
          </table:table-cell>
          <table:covered-table-cell table:number-columns-repeated="12"/>
          <table:table-cell office:value-type="float" office:value="40" table:number-columns-spanned="8" table:number-rows-spanned="1" table:style-name="ce154">
            <text:p>4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0" table:number-columns-spanned="8" table:number-rows-spanned="1" table:style-name="ce154">
            <text:p>4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809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4">
          <table:table-cell office:value-type="float" office:value="6" table:number-columns-spanned="3" table:number-rows-spanned="1" table:style-name="ce152">
            <text:p>6</text:p>
          </table:table-cell>
          <table:covered-table-cell table:number-columns-repeated="2"/>
          <table:table-cell office:value-type="string" table:number-columns-spanned="20" table:number-rows-spanned="1" table:style-name="ce153">
            <text:p>інваліди І груп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52">
            <text:p>звітність</text:p>
          </table:table-cell>
          <table:covered-table-cell table:number-columns-repeated="12"/>
          <table:table-cell office:value-type="float" office:value="8" table:number-columns-spanned="8" table:number-rows-spanned="1" table:style-name="ce154">
            <text:p>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8" table:number-columns-spanned="8" table:number-rows-spanned="1" table:style-name="ce154">
            <text:p>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80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20" table:number-columns-spanned="3" table:number-rows-spanned="1" table:style-name="ce152">
            <text:p>20</text:p>
          </table:table-cell>
          <table:covered-table-cell table:number-columns-repeated="2"/>
          <table:table-cell office:value-type="string" table:number-columns-spanned="20" table:number-rows-spanned="1" table:style-name="ce153">
            <text:p>невиліковно хворі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52">
            <text:p>звітність</text:p>
          </table:table-cell>
          <table:covered-table-cell table:number-columns-repeated="12"/>
          <table:table-cell office:value-type="float" office:value="30" table:number-columns-spanned="8" table:number-rows-spanned="1" table:style-name="ce154">
            <text:p>3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0" table:number-columns-spanned="8" table:number-rows-spanned="1" table:style-name="ce154">
            <text:p>3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1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21" table:number-columns-spanned="3" table:number-rows-spanned="1" table:style-name="ce152">
            <text:p>21</text:p>
          </table:table-cell>
          <table:covered-table-cell table:number-columns-repeated="2"/>
          <table:table-cell office:value-type="string" table:number-columns-spanned="20" table:number-rows-spanned="1" table:style-name="ce153">
            <text:p>порушені когнітивні функції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52">
            <text:p>Звітність</text:p>
          </table:table-cell>
          <table:covered-table-cell table:number-columns-repeated="12"/>
          <table:table-cell office:value-type="float" office:value="2" table:number-columns-spanned="8" table:number-rows-spanned="1" table:style-name="ce154">
            <text:p>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number-columns-spanned="8" table:number-rows-spanned="1" table:style-name="ce154">
            <text:p>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1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52">
            <text:p>3</text:p>
          </table:table-cell>
          <table:covered-table-cell table:number-columns-repeated="2"/>
          <table:table-cell office:value-type="string" table:number-columns-spanned="20" table:number-rows-spanned="1" table:style-name="ce52">
            <text:p>Ефективн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float" office:value="8" table:number-columns-spanned="3" table:number-rows-spanned="1" table:style-name="ce152">
            <text:p>8</text:p>
          </table:table-cell>
          <table:covered-table-cell table:number-columns-repeated="2"/>
          <table:table-cell office:value-type="string" table:number-columns-spanned="20" table:number-rows-spanned="1" table:style-name="ce153">
            <text:p>середні витрати на 1 отримувача, в тому числі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810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14">
          <table:table-cell office:value-type="float" office:value="9" table:number-columns-spanned="3" table:number-rows-spanned="1" table:style-name="ce152">
            <text:p>9</text:p>
          </table:table-cell>
          <table:covered-table-cell table:number-columns-repeated="2"/>
          <table:table-cell office:value-type="string" table:number-columns-spanned="20" table:number-rows-spanned="1" table:style-name="ce153">
            <text:p>інвалідам І групи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1873" table:number-columns-spanned="8" table:number-rows-spanned="1" table:style-name="ce154">
            <text:p>1 87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873" table:number-columns-spanned="8" table:number-rows-spanned="1" table:style-name="ce154">
            <text:p>1 87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81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14" table:number-columns-spanned="3" table:number-rows-spanned="1" table:style-name="ce152">
            <text:p>14</text:p>
          </table:table-cell>
          <table:covered-table-cell table:number-columns-repeated="2"/>
          <table:table-cell office:value-type="string" table:number-columns-spanned="20" table:number-rows-spanned="1" table:style-name="ce153">
            <text:p>середньорічна компенсація за надання соціальних послуг чоловікам</text:p>
          </table:table-cell>
          <table:covered-table-cell table:number-columns-repeated="19"/>
          <table:table-cell office:value-type="string" table:number-columns-spanned="4" table:number-rows-spanned="1" table:style-name="ce52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499.56" table:number-columns-spanned="8" table:number-rows-spanned="1" table:style-name="ce154">
            <text:p>499,5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99.56" table:number-columns-spanned="8" table:number-rows-spanned="1" table:style-name="ce154">
            <text:p>499,5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15" table:number-columns-spanned="3" table:number-rows-spanned="1" table:style-name="ce152">
            <text:p>15</text:p>
          </table:table-cell>
          <table:covered-table-cell table:number-columns-repeated="2"/>
          <table:table-cell office:value-type="string" table:number-columns-spanned="20" table:number-rows-spanned="1" table:style-name="ce153">
            <text:p>середньорічна компенсація за надання соціальних послуг жінкам</text:p>
          </table:table-cell>
          <table:covered-table-cell table:number-columns-repeated="19"/>
          <table:table-cell office:value-type="string" table:number-columns-spanned="4" table:number-rows-spanned="1" table:style-name="ce52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399.56" table:number-columns-spanned="8" table:number-rows-spanned="1" table:style-name="ce154">
            <text:p>399,5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99.56" table:number-columns-spanned="8" table:number-rows-spanned="1" table:style-name="ce154">
            <text:p>399,5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22" table:number-columns-spanned="3" table:number-rows-spanned="1" table:style-name="ce152">
            <text:p>22</text:p>
          </table:table-cell>
          <table:covered-table-cell table:number-columns-repeated="2"/>
          <table:table-cell office:value-type="string" table:number-columns-spanned="20" table:number-rows-spanned="1" table:style-name="ce153">
            <text:p>порушені когнітивні функції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1875" table:number-columns-spanned="8" table:number-rows-spanned="1" table:style-name="ce154">
            <text:p>1 87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875" table:number-columns-spanned="8" table:number-rows-spanned="1" table:style-name="ce154">
            <text:p>1 87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1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23" table:number-columns-spanned="3" table:number-rows-spanned="1" table:style-name="ce152">
            <text:p>23</text:p>
          </table:table-cell>
          <table:covered-table-cell table:number-columns-repeated="2"/>
          <table:table-cell office:value-type="string" table:number-columns-spanned="20" table:number-rows-spanned="1" table:style-name="ce153">
            <text:p>невиліковно хворі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1873.11" table:number-columns-spanned="8" table:number-rows-spanned="1" table:style-name="ce154">
            <text:p>1 873,1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873.11" table:number-columns-spanned="8" table:number-rows-spanned="1" table:style-name="ce154">
            <text:p>1 873,11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1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24" table:number-columns-spanned="3" table:number-rows-spanned="1" table:style-name="ce152">
            <text:p>24</text:p>
          </table:table-cell>
          <table:covered-table-cell table:number-columns-repeated="2"/>
          <table:table-cell office:value-type="string" table:number-columns-spanned="20" table:number-rows-spanned="1" table:style-name="ce153">
            <text:p>Рівень задоволеності послугами соціального захисту серед постраждалого населе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опитування</text:p>
          </table:table-cell>
          <table:covered-table-cell table:number-columns-repeated="12"/>
          <table:table-cell office:value-type="float" office:value="100" table:number-columns-spanned="8" table:number-rows-spanned="1" table:style-name="ce154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4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6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25" table:number-columns-spanned="3" table:number-rows-spanned="1" table:style-name="ce152">
            <text:p>25</text:p>
          </table:table-cell>
          <table:covered-table-cell table:number-columns-repeated="2"/>
          <table:table-cell office:value-type="string" table:number-columns-spanned="20" table:number-rows-spanned="1" table:style-name="ce153">
            <text:p>Швидкість та обсяг надання цільової допомоги як наслідок впливу кліматичних явищ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і дані</text:p>
          </table:table-cell>
          <table:covered-table-cell table:number-columns-repeated="12"/>
          <table:table-cell office:value-type="float" office:value="100" table:number-columns-spanned="8" table:number-rows-spanned="1" table:style-name="ce154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4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26" table:number-columns-spanned="3" table:number-rows-spanned="1" table:style-name="ce152">
            <text:p>26</text:p>
          </table:table-cell>
          <table:covered-table-cell table:number-columns-repeated="2"/>
          <table:table-cell office:value-type="string" table:number-columns-spanned="20" table:number-rows-spanned="1" table:style-name="ce153">
            <text:p>Доступність інфраструктури для вразливих груп (укриття, пункти обігріву/охолодження) під час екстремальних погодних явищ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54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4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7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52">
            <text:p>4</text:p>
          </table:table-cell>
          <table:covered-table-cell table:number-columns-repeated="2"/>
          <table:table-cell office:value-type="string" table:number-columns-spanned="20" table:number-rows-spanned="1" table:style-name="ce52">
            <text:p>Як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16" table:number-columns-spanned="3" table:number-rows-spanned="1" table:style-name="ce152">
            <text:p>16</text:p>
          </table:table-cell>
          <table:covered-table-cell/>
          <table:covered-table-cell/>
          <table:table-cell office:value-type="string" table:number-columns-spanned="20" table:number-rows-spanned="1" table:style-name="ce153">
            <text:p>відсоток чоловіків з числа фізичних осіб, яким виплачується компенсація за надання соці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66" table:number-columns-spanned="8" table:number-rows-spanned="1" table:style-name="ce154">
            <text:p>6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6" table:number-columns-spanned="8" table:number-rows-spanned="1" table:style-name="ce154">
            <text:p>66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4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18">
          <table:table-cell office:value-type="float" office:value="17" table:number-columns-spanned="3" table:number-rows-spanned="1" table:style-name="ce152">
            <text:p>17</text:p>
          </table:table-cell>
          <table:covered-table-cell/>
          <table:covered-table-cell/>
          <table:table-cell office:value-type="string" table:number-columns-spanned="20" table:number-rows-spanned="1" table:style-name="ce153">
            <text:p>відсоток жінок з числа фізичних осіб, яким виплачується компенсація за надання соціальн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34" table:number-columns-spanned="8" table:number-rows-spanned="1" table:style-name="ce154">
            <text:p>3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4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4" table:number-columns-spanned="8" table:number-rows-spanned="1" table:style-name="ce154">
            <text:p>34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2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14">
          <table:table-cell office:value-type="string" table:number-columns-spanned="6" table:number-rows-spanned="1" table:style-name="ce60">
            <text:p>ПОГОДЖЕНО:</text:p>
          </table:table-cell>
          <table:covered-table-cell table:number-columns-repeated="5"/>
          <table:table-cell table:number-columns-repeated="71" table:style-name="ce4"/>
          <table:table-cell table:number-columns-repeated="16307"/>
        </table:table-row>
        <table:table-row table:style-name="ro3">
          <table:table-cell office:value-type="string" table:number-columns-spanned="45" table:number-rows-spanned="1" table:style-name="ce61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number-columns-repeated="16307"/>
        </table:table-row>
        <table:table-row table:style-name="ro4">
          <table:table-cell office:value-type="string" table:number-columns-spanned="45" table:number-rows-spanned="1" table:style-name="ce62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number-columns-repeated="16307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number-columns-repeated="16307"/>
        </table:table-row>
        <table:table-row table:style-name="ro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number-columns-repeated="16307"/>
        </table:table-row>
        <table:table-row table:style-name="ro3">
          <table:table-cell office:value-type="string" table:number-columns-spanned="8" table:number-rows-spanned="1" table:style-name="ce59">
            <text:p><text:s text:c="2"/>. <text:s/>.<text:s text:c="4"/></text:p>
          </table:table-cell>
          <table:covered-table-cell table:number-columns-repeated="7"/>
          <table:table-cell table:number-columns-repeated="69" table:style-name="ce4"/>
          <table:table-cell table:number-columns-repeated="16307"/>
        </table:table-row>
        <table:table-row table:style-name="ro4">
          <table:table-cell office:value-type="string" table:number-columns-spanned="8" table:number-rows-spanned="1" table:style-name="ce58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number-columns-repeated="16307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number-columns-repeated="16307"/>
        </table:table-row>
        <table:table-row table:number-rows-repeated="1048469" table:style-name="ro4">
          <table:table-cell table:number-columns-repeated="16384"/>
        </table:table-row>
        <table:named-expressions>
          <table:named-range table:name="__EDRPOU" table:cell-range-address="КПК0813160.$AT$13" table:base-cell-address="КПК0813160.$A$1"/>
          <table:named-range table:name="__EDRPOU_VV" table:cell-range-address="КПК0813160.$BC$16" table:base-cell-address="КПК0813160.$A$1"/>
          <table:named-range table:name="__KFKV" table:cell-range-address="КПК0813160.$BB$19" table:base-cell-address="КПК0813160.$A$1"/>
          <table:named-range table:name="__KLB" table:cell-range-address="КПК0813160.$BC$13" table:base-cell-address="КПК0813160.$A$1"/>
          <table:named-range table:name="__KPKVKMB" table:cell-range-address="КПК0813160.$AC$19" table:base-cell-address="КПК0813160.$A$1"/>
          <table:named-range table:name="__KTPKVKMB" table:cell-range-address="КПК0813160.$AO$19" table:base-cell-address="КПК0813160.$A$1"/>
          <table:named-range table:name="__KTVKVK" table:cell-range-address="КПК0813160.$AH$13" table:base-cell-address="КПК0813160.$A$1"/>
          <table:named-range table:name="__KTVKVKVV" table:cell-range-address="КПК0813160.$AH$16" table:base-cell-address="КПК0813160.$A$1"/>
          <table:named-range table:name="__NAME_ORG" table:cell-range-address="КПК0813160.$B$13" table:base-cell-address="КПК0813160.$A$1"/>
          <table:named-range table:name="__NAME_ORGVV" table:cell-range-address="КПК0813160.$B$16" table:base-cell-address="КПК0813160.$A$1"/>
          <table:named-range table:name="__NAME_TPKVKMB" table:cell-range-address="КПК0813160.$B$19" table:base-cell-address="КПК0813160.$A$1"/>
          <table:named-range table:name="_AS_SF" table:cell-range-address="КПК0813160.$I$23" table:base-cell-address="КПК0813160.$A$1"/>
          <table:named-range table:name="_AS_TOTAL" table:cell-range-address="КПК0813160.$U$22" table:base-cell-address="КПК0813160.$A$1"/>
          <table:named-range table:name="_AS_ZF" table:cell-range-address="КПК0813160.$AS$22" table:base-cell-address="КПК0813160.$A$1"/>
          <table:named-range table:name="_BASES" table:cell-range-address="КПК0813160.$A$37" table:base-cell-address="КПК0813160.$A$1"/>
          <table:named-range table:name="_DATE2" table:cell-range-address="КПК0813160.$A$105" table:base-cell-address="КПК0813160.$A$1"/>
          <table:named-range table:name="_DATEDOC" table:cell-range-address="КПК0813160.$AO$7" table:base-cell-address="КПК0813160.$A$1"/>
          <table:named-range table:name="_GOAL" table:cell-range-address="КПК0813160.$A$30" table:base-cell-address="КПК0813160.$A$1"/>
          <table:named-range table:name="_HBOS" table:cell-range-address="КПК0813160.$AO$97" table:base-cell-address="КПК0813160.$A$1"/>
          <table:named-range table:name="_HBOSFO" table:cell-range-address="КПК0813160.$AO$103" table:base-cell-address="КПК0813160.$A$1"/>
          <table:named-range table:name="_NAME_FINORG" table:cell-range-address="КПК0813160.$A$100" table:base-cell-address="КПК0813160.$A$1"/>
          <table:named-range table:name="_NUMDOC" table:cell-range-address="КПК0813160.$AW$7" table:base-cell-address="КПК0813160.$A$1"/>
          <table:named-range table:name="_R01G3" table:cell-range-address="КПК0813160.$AC$45" table:base-cell-address="КПК0813160.$A$1"/>
          <table:named-range table:name="_R01G4" table:cell-range-address="КПК0813160.$AK$45" table:base-cell-address="КПК0813160.$A$1"/>
          <table:named-range table:name="_R01G5" table:cell-range-address="КПК0813160.$AS$45" table:base-cell-address="КПК0813160.$A$1"/>
          <table:named-range table:name="_R02G3" table:cell-range-address="КПК0813160.$AO$53" table:base-cell-address="КПК0813160.$A$1"/>
          <table:named-range table:name="_R02G4" table:cell-range-address="КПК0813160.$AW$53" table:base-cell-address="КПК0813160.$A$1"/>
          <table:named-range table:name="_R02G5" table:cell-range-address="КПК0813160.$BE$53" table:base-cell-address="КПК0813160.$A$1"/>
          <table:named-range table:name="_R03G7" table:cell-range-address="КПК0813160.$BA$61" table:base-cell-address="КПК0813160.$A$1"/>
          <table:named-range table:name="T1RXXXXG1S" table:cell-range-address="КПК0813160.$BM$26" table:base-cell-address="КПК0813160.$A$1"/>
          <table:named-range table:name="T1RXXXXG2S" table:cell-range-address="КПК0813160.$A$26" table:base-cell-address="КПК0813160.$A$1"/>
          <table:named-range table:name="T2RXXXXG1S" table:cell-range-address="КПК0813160.$BM$33" table:base-cell-address="КПК0813160.$A$1"/>
          <table:named-range table:name="T2RXXXXG2S" table:cell-range-address="КПК0813160.$A$33" table:base-cell-address="КПК0813160.$A$1"/>
          <table:named-range table:name="T3RXXXXG1S" table:cell-range-address="КПК0813160.$A$43" table:base-cell-address="КПК0813160.$A$1"/>
          <table:named-range table:name="T3RXXXXG2S" table:cell-range-address="КПК0813160.$D$43" table:base-cell-address="КПК0813160.$A$1"/>
          <table:named-range table:name="T3RXXXXG3" table:cell-range-address="КПК0813160.$AC$43" table:base-cell-address="КПК0813160.$A$1"/>
          <table:named-range table:name="T3RXXXXG4" table:cell-range-address="КПК0813160.$AK$43" table:base-cell-address="КПК0813160.$A$1"/>
          <table:named-range table:name="T3RXXXXG5" table:cell-range-address="КПК0813160.$AS$43" table:base-cell-address="КПК0813160.$A$1"/>
          <table:named-range table:name="T4RXXXXG1S" table:cell-range-address="КПК0813160.$A$51" table:base-cell-address="КПК0813160.$A$1"/>
          <table:named-range table:name="T4RXXXXG2S" table:cell-range-address="КПК0813160.$D$51" table:base-cell-address="КПК0813160.$A$1"/>
          <table:named-range table:name="T4RXXXXG3" table:cell-range-address="КПК0813160.$AO$51" table:base-cell-address="КПК0813160.$A$1"/>
          <table:named-range table:name="T4RXXXXG4" table:cell-range-address="КПК0813160.$AW$51" table:base-cell-address="КПК0813160.$A$1"/>
          <table:named-range table:name="T4RXXXXG5" table:cell-range-address="КПК0813160.$BE$51" table:base-cell-address="КПК0813160.$A$1"/>
          <table:named-range table:name="T4RXXXXG6S" table:cell-range-address="КПК0813160.$AB$51" table:base-cell-address="КПК0813160.$A$1"/>
          <table:named-range table:name="T5RXXXXG1S" table:cell-range-address="КПК0813160.$A$67" table:base-cell-address="КПК0813160.$A$1"/>
          <table:named-range table:name="T5RXXXXG2S" table:cell-range-address="КПК0813160.$D$67" table:base-cell-address="КПК0813160.$A$1"/>
          <table:named-range table:name="T5RXXXXG3S" table:cell-range-address="КПК0813160.$X$67" table:base-cell-address="КПК0813160.$A$1"/>
          <table:named-range table:name="T5RXXXXG4S" table:cell-range-address="КПК0813160.$AB$67" table:base-cell-address="КПК0813160.$A$1"/>
          <table:named-range table:name="T5RXXXXG5" table:cell-range-address="КПК0813160.$AO$67" table:base-cell-address="КПК0813160.$A$1"/>
          <table:named-range table:name="T5RXXXXG6" table:cell-range-address="КПК0813160.$AW$67" table:base-cell-address="КПК0813160.$A$1"/>
          <table:named-range table:name="T5RXXXXG7" table:cell-range-address="КПК0813160.$BE$67" table:base-cell-address="КПК0813160.$A$1"/>
          <table:named-range table:name="T5RXXXXG8S" table:cell-range-address="КПК0813160.$BM$67" table:base-cell-address="КПК0813160.$A$1"/>
          <table:named-range table:name="T6RXXXXG1S" table:cell-range-address="КПК0813160.$A$75" table:base-cell-address="КПК0813160.$A$1"/>
          <table:named-range table:name="T6RXXXXG2S" table:cell-range-address="КПК0813160.$D$75" table:base-cell-address="КПК0813160.$A$1"/>
          <table:named-range table:name="T6RXXXXG3S" table:cell-range-address="КПК0813160.$X$75" table:base-cell-address="КПК0813160.$A$1"/>
          <table:named-range table:name="T6RXXXXG4S" table:cell-range-address="КПК0813160.$AB$75" table:base-cell-address="КПК0813160.$A$1"/>
          <table:named-range table:name="T6RXXXXG5" table:cell-range-address="КПК0813160.$AO$75" table:base-cell-address="КПК0813160.$A$1"/>
          <table:named-range table:name="T6RXXXXG6" table:cell-range-address="КПК0813160.$AW$75" table:base-cell-address="КПК0813160.$A$1"/>
          <table:named-range table:name="T6RXXXXG7" table:cell-range-address="КПК0813160.$BE$75" table:base-cell-address="КПК0813160.$A$1"/>
          <table:named-range table:name="T6RXXXXG8S" table:cell-range-address="КПК0813160.$BM$75" table:base-cell-address="КПК0813160.$A$1"/>
          <table:named-range table:name="T7RXXXXG1S" table:cell-range-address="КПК0813160.$A$81" table:base-cell-address="КПК0813160.$A$1"/>
          <table:named-range table:name="T7RXXXXG2S" table:cell-range-address="КПК0813160.$D$81" table:base-cell-address="КПК0813160.$A$1"/>
          <table:named-range table:name="T7RXXXXG3S" table:cell-range-address="КПК0813160.$X$81" table:base-cell-address="КПК0813160.$A$1"/>
          <table:named-range table:name="T7RXXXXG4S" table:cell-range-address="КПК0813160.$AB$81" table:base-cell-address="КПК0813160.$A$1"/>
          <table:named-range table:name="T7RXXXXG5" table:cell-range-address="КПК0813160.$AO$81" table:base-cell-address="КПК0813160.$A$1"/>
          <table:named-range table:name="T7RXXXXG6" table:cell-range-address="КПК0813160.$AW$81" table:base-cell-address="КПК0813160.$A$1"/>
          <table:named-range table:name="T7RXXXXG7" table:cell-range-address="КПК0813160.$BE$81" table:base-cell-address="КПК0813160.$A$1"/>
          <table:named-range table:name="T7RXXXXG8S" table:cell-range-address="КПК0813160.$BM$81" table:base-cell-address="КПК0813160.$A$1"/>
          <table:named-range table:name="T8RXXXXG1S" table:cell-range-address="КПК0813160.$A$92" table:base-cell-address="КПК0813160.$A$1"/>
          <table:named-range table:name="T8RXXXXG2S" table:cell-range-address="КПК0813160.$D$92" table:base-cell-address="КПК0813160.$A$1"/>
          <table:named-range table:name="T8RXXXXG3S" table:cell-range-address="КПК0813160.$X$92" table:base-cell-address="КПК0813160.$A$1"/>
          <table:named-range table:name="T8RXXXXG4S" table:cell-range-address="КПК0813160.$AB$92" table:base-cell-address="КПК0813160.$A$1"/>
          <table:named-range table:name="T8RXXXXG5" table:cell-range-address="КПК0813160.$AO$92" table:base-cell-address="КПК0813160.$A$1"/>
          <table:named-range table:name="T8RXXXXG6" table:cell-range-address="КПК0813160.$AW$92" table:base-cell-address="КПК0813160.$A$1"/>
          <table:named-range table:name="T8RXXXXG7" table:cell-range-address="КПК0813160.$BE$92" table:base-cell-address="КПК0813160.$A$1"/>
          <table:named-range table:name="T8RXXXXG8S" table:cell-range-address="КПК0813160.$BM$92" table:base-cell-address="КПК0813160.$A$1"/>
          <table:named-range table:name="T9RXXXXG10" table:cell-range-address="КПК0813160.$BN$59" table:base-cell-address="КПК0813160.$A$1"/>
          <table:named-range table:name="T9RXXXXG1S" table:cell-range-address="КПК0813160.$A$59" table:base-cell-address="КПК0813160.$A$1"/>
          <table:named-range table:name="T9RXXXXG2S" table:cell-range-address="КПК0813160.$D$59" table:base-cell-address="КПК0813160.$A$1"/>
          <table:named-range table:name="T9RXXXXG3S" table:cell-range-address="КПК0813160.$X$59" table:base-cell-address="КПК0813160.$A$1"/>
          <table:named-range table:name="T9RXXXXG4S" table:cell-range-address="КПК0813160.$AG$59" table:base-cell-address="КПК0813160.$A$1"/>
          <table:named-range table:name="T9RXXXXG5" table:cell-range-address="КПК0813160.$AM$59" table:base-cell-address="КПК0813160.$A$1"/>
          <table:named-range table:name="T9RXXXXG6" table:cell-range-address="КПК0813160.$AT$59" table:base-cell-address="КПК0813160.$A$1"/>
          <table:named-range table:name="T9RXXXXG7" table:cell-range-address="КПК0813160.$BA$59" table:base-cell-address="КПК0813160.$A$1"/>
          <table:named-range table:name="T9RXXXXG8" table:cell-range-address="КПК0813160.$BH$59" table:base-cell-address="КПК0813160.$A$1"/>
          <table:named-range table:name="T9RXXXXG9" table:cell-range-address="КПК0813160.$BM$59" table:base-cell-address="КПК0813160.$A$1"/>
          <table:named-range table:name="TABL1" table:cell-range-address="КПК0813160.$A$26:КПК0813160.$BM$26" table:base-cell-address="КПК0813160.$A$1"/>
          <table:named-range table:name="TABL2" table:cell-range-address="КПК0813160.$A$33:КПК0813160.$BM$33" table:base-cell-address="КПК0813160.$A$1"/>
          <table:named-range table:name="TABL3" table:cell-range-address="КПК0813160.$A$43:КПК0813160.$AZ$43" table:base-cell-address="КПК0813160.$A$1"/>
          <table:named-range table:name="TABL4" table:cell-range-address="КПК0813160.$A$51:КПК0813160.$BL$51" table:base-cell-address="КПК0813160.$A$1"/>
          <table:named-range table:name="TABL5" table:cell-range-address="КПК0813160.$A$67:КПК0813160.$BM$67" table:base-cell-address="КПК0813160.$A$1"/>
          <table:named-range table:name="TABL6" table:cell-range-address="КПК0813160.$A$75:КПК0813160.$BM$75" table:base-cell-address="КПК0813160.$A$1"/>
          <table:named-range table:name="TABL7" table:cell-range-address="КПК0813160.$A$81:КПК0813160.$BM$81" table:base-cell-address="КПК0813160.$A$1"/>
          <table:named-range table:name="TABL8" table:cell-range-address="КПК0813160.$A$92:КПК0813160.$BM$92" table:base-cell-address="КПК0813160.$A$1"/>
          <table:named-range table:name="TABL9" table:cell-range-address="КПК0813160.$A$59:КПК0813160.$BN$59" table:base-cell-address="КПК0813160.$A$1"/>
          <table:named-range table:name="Print_Area" table:cell-range-address="КПК0813160.$A$1:КПК0813160.$BM$107" table:base-cell-address="КПК0813160.$A$1"/>
        </table:named-expressions>
      </table:table>
      <table:table table:name="КПК0813193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128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129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61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130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8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129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124">
            <text:p>16.07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float" office:value="313" table:number-columns-spanned="10" table:number-rows-spanned="1" table:style-name="ce61">
            <text:p>313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125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125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61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121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126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11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123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61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121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11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25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61">
            <text:p>Забезпечення діяльності фахівців із супроводу ветеранів війни та демобілізованих осіб та окремі заходи з підтримки осіб, які захищали незалежність, суверенітет та територіальну цілісність України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121">
            <text:p>0813193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21">
            <text:p>3193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121">
            <text:p>1030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1">
          <table:table-cell table:style-name="ce4"/>
          <table:table-cell office:value-type="string" table:number-columns-spanned="26" table:number-rows-spanned="1" table:style-name="ce116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11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1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118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2">
          <table:table-cell office:value-type="string" table:number-columns-spanned="20" table:number-rows-spanned="1" table:style-name="ce119">
            <text:p>4. Обсяг бюджетних призначень/бюджетних асигнувань</text:p>
          </table:table-cell>
          <table:covered-table-cell table:number-columns-repeated="19"/>
          <table:table-cell office:value-type="string" table:number-columns-spanned="10" table:number-rows-spanned="1" table:style-name="ce115">
            <text:p>12023,74</text:p>
          </table:table-cell>
          <table:covered-table-cell table:number-columns-repeated="9"/>
          <table:table-cell office:value-type="string" table:number-columns-spanned="14" table:number-rows-spanned="1" table:style-name="ce120">
            <text:p>гривень, у тому числі загального фонду</text:p>
          </table:table-cell>
          <table:covered-table-cell table:number-columns-repeated="13"/>
          <table:table-cell office:value-type="string" table:number-columns-spanned="11" table:number-rows-spanned="1" table:style-name="ce115">
            <text:p>12023,74</text:p>
          </table:table-cell>
          <table:covered-table-cell table:number-columns-repeated="10"/>
          <table:table-cell office:value-type="string" table:number-columns-spanned="9" table:number-rows-spanned="1" table:style-name="ce63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8" table:number-rows-spanned="1" table:style-name="ce63">
            <text:p>спеціального фонду</text:p>
          </table:table-cell>
          <table:covered-table-cell table:number-columns-repeated="7"/>
          <table:table-cell office:value-type="float" office:value="0" table:number-columns-spanned="11" table:number-rows-spanned="1" table:style-name="ce115">
            <text:p>0,00</text:p>
          </table:table-cell>
          <table:covered-table-cell table:number-columns-repeated="10"/>
          <table:table-cell office:value-type="string" table:number-columns-spanned="4" table:number-rows-spanned="1" table:style-name="ce63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113">
            <text:p>Забезпечення діяльності <text:s/>демобілізованих осіб та окремі заходи з підтримки осіб, які захищали незалежність, суверенітет та територіальну цілісність України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64" table:number-rows-spanned="1" table:style-name="ce113">
            <text:p>Підтримка осіб, які захищали незалежність, суверенітет та територіальну цілісність Україн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113">
            <text:p>Сприяння повноцінній адаптації до мирного життя та окремі заходи з підтримки осіб, які захищали незалежність, суверенітет та територіальну цілісність України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8">
          <table:table-cell office:value-type="string" table:number-columns-spanned="64" table:number-rows-spanned="1" table:style-name="ce113">
            <text:p>1. Конституція України.<text:line-break/></text:p>
            <text:p>2. Бюджетний кодекс України від 08 липня 2010 року № 2456-VI (зі змінами). <text:line-break/></text:p>
            <text:p>3. Закон України від 21 травня 1997 р. №280/97-ВР “Про місцеве самоврядування в Україні” (зі змінами). <text:line-break/></text:p>
            <text:p>4. Закон України "Про статус ветеранів війни , гарантії їх соціального захисту".<text:line-break/></text:p>
            <text:p>5. Наказ Міністерства фінансів України від 26.08.2014 р. № 836 «Про деякі питання запровадження програмно-цільового методу складання та виконання місцевих бюджетів» із змінами від 30.09.2016 р. №860 (на заміну наказу МФУ від 09.07.2010р. № 679. <text:line-break/></text:p>
            <text:p>6. Постанова Кабінету Міністрів України від 07.03.2025 № 252 «Деякі питання виплати грошової компенсації особам, які захищали незалежність, суверенітет та територіальну цілісність України, за найм (оренду) ними житлових приміщень»<text:line-break/></text:p>
            <text:p>7. Закон України "Про Державний бюджет України на 2026 рік”<text:line-break/></text:p>
            <text:p>8. Рішення сесії Дубенської міської ради від 23.12.2025 №5005 "Про <text:s text:c="2"/>бюджет Дубенської міської територіальної громади на 2026 рік"<text:line-break/></text:p>
            <text:p>9. Рішення сесії Дубенської міської ради від 10.07.2026 №55380 "Про <text:s/>внесення змін до рішення Дубенської міської ради від 23.12.2025р. №5005 «Про бюджет Дубенської міської територіальної громади на 2026 рік»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52" table:number-rows-spanned="1" table:style-name="ce63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52" table:number-rows-spanned="1" table:style-name="ce10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73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1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1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73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51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4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string" table:number-columns-spanned="25" table:number-rows-spanned="1" table:style-name="ce104">
            <text:p>Соціальне забезпечення</text:p>
          </table:table-cell>
          <table:covered-table-cell table:number-columns-repeated="24"/>
          <table:table-cell office:value-type="float" office:value="12023.74" table:number-columns-spanned="8" table:number-rows-spanned="1" table:style-name="ce51">
            <text:p>12 023,74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12023.74" table:number-columns-spanned="8" table:number-rows-spanned="1" table:style-name="ce51">
            <text:p>12 023,74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73">
            <text:p>УСЬОГО</text:p>
          </table:table-cell>
          <table:covered-table-cell table:number-columns-repeated="27"/>
          <table:table-cell office:value-type="float" office:value="12023.74" table:number-columns-spanned="8" table:number-rows-spanned="1" table:style-name="ce51">
            <text:p>12 023,74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12023.74" table:number-columns-spanned="8" table:number-rows-spanned="1" table:style-name="ce51">
            <text:p>12 023,74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63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64" table:number-rows-spanned="1" table:style-name="ce10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73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73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1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1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104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104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7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10">
          <table:table-cell table:number-columns-spanned="3" table:number-rows-spanned="1" table:style-name="ce141"/>
          <table:covered-table-cell table:number-columns-repeated="2"/>
          <table:table-cell table:number-columns-spanned="24" table:number-rows-spanned="1" table:style-name="ce137"/>
          <table:covered-table-cell table:number-columns-repeated="23"/>
          <table:table-cell table:number-columns-spanned="13" table:number-rows-spanned="1" table:style-name="ce137"/>
          <table:covered-table-cell table:number-columns-repeated="12"/>
          <table:table-cell table:number-columns-spanned="8" table:number-rows-spanned="1" table:style-name="ce138"/>
          <table:covered-table-cell table:number-columns-repeated="7"/>
          <table:table-cell table:number-columns-spanned="8" table:number-rows-spanned="1" table:style-name="ce138"/>
          <table:covered-table-cell table:number-columns-repeated="7"/>
          <table:table-cell table:number-columns-spanned="8" table:number-rows-spanned="1" table:style-name="ce138"/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8">
            <text:p>s4</text:p>
          </table:table-cell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73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51">
            <text:p>X</text:p>
          </table:table-cell>
          <table:covered-table-cell table:number-columns-repeated="12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10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96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2">
          <table:table-cell office:value-type="string" table:number-columns-spanned="3" table:number-rows-spanned="1" table:style-name="ce97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97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97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97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97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97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97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97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8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88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88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88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88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88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88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88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79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39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79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79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92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92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81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81"/>
          <table:covered-table-cell table:number-columns-repeated="8"/>
          <table:table-cell table:number-columns-spanned="6" table:number-rows-spanned="1" table:style-name="ce81"/>
          <table:covered-table-cell table:number-columns-repeated="5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5" table:number-rows-spanned="1" table:style-name="ce75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79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79">
            <text:p>Х</text:p>
          </table:table-cell>
          <table:covered-table-cell table:number-columns-repeated="8"/>
          <table:table-cell office:value-type="string" table:number-columns-spanned="6" table:number-rows-spanned="1" table:style-name="ce79">
            <text:p>Х</text:p>
          </table:table-cell>
          <table:covered-table-cell table:number-columns-repeated="5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80">
            <text:p>0,00</text:p>
          </table:table-cell>
          <table:covered-table-cell table:number-columns-repeated="6"/>
          <table:table-cell office:value-type="string" table:number-columns-spanned="5" table:number-rows-spanned="1" table:style-name="ce79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63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52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73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52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4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1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1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1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1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52">
            <text:p>1</text:p>
          </table:table-cell>
          <table:covered-table-cell table:number-columns-repeated="2"/>
          <table:table-cell office:value-type="string" table:number-columns-spanned="20" table:number-rows-spanned="1" table:style-name="ce52">
            <text:p>Затрат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26">
          <table:table-cell office:value-type="float" office:value="1" table:number-columns-spanned="3" table:number-rows-spanned="1" table:style-name="ce155">
            <text:p>1</text:p>
          </table:table-cell>
          <table:covered-table-cell table:number-columns-repeated="2"/>
          <table:table-cell office:value-type="string" table:number-columns-spanned="20" table:number-rows-spanned="1" table:style-name="ce156">
            <text:p>Кількість осіб,які захищали незалежність, суверенітет та територіальну цілісність України, якиим належить виплата грошової компенсації за найм (орнеду) житлових приміщень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внутрішній облік</text:p>
          </table:table-cell>
          <table:covered-table-cell table:number-columns-repeated="12"/>
          <table:table-cell office:value-type="float" office:value="1" table:number-columns-spanned="8" table:number-rows-spanned="1" table:style-name="ce157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" table:number-columns-spanned="8" table:number-rows-spanned="1" table:style-name="ce157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6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5</text:p>
          </table:table-cell>
          <table:table-cell table:number-columns-repeated="16305"/>
        </table:table-row>
        <table:table-row table:style-name="ro14">
          <table:table-cell office:value-type="float" office:value="2" table:number-columns-spanned="3" table:number-rows-spanned="1" table:style-name="ce155">
            <text:p>2</text:p>
          </table:table-cell>
          <table:covered-table-cell table:number-columns-repeated="2"/>
          <table:table-cell office:value-type="string" table:number-columns-spanned="20" table:number-rows-spanned="1" table:style-name="ce156">
            <text:p>в тому числі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внутрішній облік</text:p>
          </table:table-cell>
          <table:covered-table-cell table:number-columns-repeated="12"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3" table:number-columns-spanned="3" table:number-rows-spanned="1" table:style-name="ce155">
            <text:p>3</text:p>
          </table:table-cell>
          <table:covered-table-cell table:number-columns-repeated="2"/>
          <table:table-cell office:value-type="string" table:number-columns-spanned="20" table:number-rows-spanned="1" table:style-name="ce156">
            <text:p>чоловіків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внутрішній облік</text:p>
          </table:table-cell>
          <table:covered-table-cell table:number-columns-repeated="12"/>
          <table:table-cell office:value-type="float" office:value="1" table:number-columns-spanned="8" table:number-rows-spanned="1" table:style-name="ce157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" table:number-columns-spanned="8" table:number-rows-spanned="1" table:style-name="ce157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4" table:number-columns-spanned="3" table:number-rows-spanned="1" table:style-name="ce155">
            <text:p>4</text:p>
          </table:table-cell>
          <table:covered-table-cell table:number-columns-repeated="2"/>
          <table:table-cell office:value-type="string" table:number-columns-spanned="20" table:number-rows-spanned="1" table:style-name="ce156">
            <text:p>жінок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внутрішній облік</text:p>
          </table:table-cell>
          <table:covered-table-cell table:number-columns-repeated="12"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9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52">
            <text:p>2</text:p>
          </table:table-cell>
          <table:covered-table-cell table:number-columns-repeated="2"/>
          <table:table-cell office:value-type="string" table:number-columns-spanned="20" table:number-rows-spanned="1" table:style-name="ce52">
            <text:p>Продукту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float" office:value="5" table:number-columns-spanned="3" table:number-rows-spanned="1" table:style-name="ce155">
            <text:p>5</text:p>
          </table:table-cell>
          <table:covered-table-cell table:number-columns-repeated="2"/>
          <table:table-cell office:value-type="string" table:number-columns-spanned="20" table:number-rows-spanned="1" table:style-name="ce156">
            <text:p>Кількість орендованих житлових приміщень</text:p>
          </table:table-cell>
          <table:covered-table-cell table:number-columns-repeated="19"/>
          <table:table-cell office:value-type="string" table:number-columns-spanned="4" table:number-rows-spanned="1" table:style-name="ce52">
            <text:p>кількість</text:p>
          </table:table-cell>
          <table:covered-table-cell table:number-columns-repeated="3"/>
          <table:table-cell office:value-type="string" table:number-columns-spanned="13" table:number-rows-spanned="1" table:style-name="ce52">
            <text:p>договір</text:p>
          </table:table-cell>
          <table:covered-table-cell table:number-columns-repeated="12"/>
          <table:table-cell office:value-type="float" office:value="1" table:number-columns-spanned="8" table:number-rows-spanned="1" table:style-name="ce157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" table:number-columns-spanned="8" table:number-rows-spanned="1" table:style-name="ce157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200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8">
          <table:table-cell office:value-type="float" office:value="6" table:number-columns-spanned="3" table:number-rows-spanned="1" table:style-name="ce155">
            <text:p>6</text:p>
          </table:table-cell>
          <table:covered-table-cell table:number-columns-repeated="2"/>
          <table:table-cell office:value-type="string" table:number-columns-spanned="20" table:number-rows-spanned="1" table:style-name="ce156">
            <text:p>Кількість осіб,які отримали грошову компенсацію за орнеду (найм) житлових приміщень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правління</text:p>
          </table:table-cell>
          <table:covered-table-cell table:number-columns-repeated="12"/>
          <table:table-cell office:value-type="float" office:value="1" table:number-columns-spanned="8" table:number-rows-spanned="1" table:style-name="ce157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" table:number-columns-spanned="8" table:number-rows-spanned="1" table:style-name="ce157">
            <text:p>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20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52">
            <text:p>3</text:p>
          </table:table-cell>
          <table:covered-table-cell table:number-columns-repeated="2"/>
          <table:table-cell office:value-type="string" table:number-columns-spanned="20" table:number-rows-spanned="1" table:style-name="ce52">
            <text:p>Ефективн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7" table:number-columns-spanned="3" table:number-rows-spanned="1" table:style-name="ce155">
            <text:p>7</text:p>
          </table:table-cell>
          <table:covered-table-cell table:number-columns-repeated="2"/>
          <table:table-cell office:value-type="string" table:number-columns-spanned="20" table:number-rows-spanned="1" table:style-name="ce156">
            <text:p>Кошти передбачені на виплату грошової компенсації за найм (оренду) житлових приміщень</text:p>
          </table:table-cell>
          <table:covered-table-cell table:number-columns-repeated="19"/>
          <table:table-cell office:value-type="string" table:number-columns-spanned="4" table:number-rows-spanned="1" table:style-name="ce52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12.02374" table:number-columns-spanned="8" table:number-rows-spanned="1" table:style-name="ce157">
            <text:p>12,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.02374" table:number-columns-spanned="8" table:number-rows-spanned="1" table:style-name="ce157">
            <text:p>12,0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202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18">
          <table:table-cell office:value-type="float" office:value="8" table:number-columns-spanned="3" table:number-rows-spanned="1" table:style-name="ce155">
            <text:p>8</text:p>
          </table:table-cell>
          <table:covered-table-cell table:number-columns-repeated="2"/>
          <table:table-cell office:value-type="string" table:number-columns-spanned="20" table:number-rows-spanned="1" table:style-name="ce156">
            <text:p>Середній розмір грошової компенсації у розрахунку на 1 особу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і дані</text:p>
          </table:table-cell>
          <table:covered-table-cell table:number-columns-repeated="12"/>
          <table:table-cell office:value-type="float" office:value="12023.74" table:number-columns-spanned="8" table:number-rows-spanned="1" table:style-name="ce157">
            <text:p>12 023,7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2023.74" table:number-columns-spanned="8" table:number-rows-spanned="1" table:style-name="ce157">
            <text:p>12 023,7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20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52">
            <text:p>4</text:p>
          </table:table-cell>
          <table:covered-table-cell table:number-columns-repeated="2"/>
          <table:table-cell office:value-type="string" table:number-columns-spanned="20" table:number-rows-spanned="1" table:style-name="ce52">
            <text:p>Як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29">
          <table:table-cell office:value-type="float" office:value="9" table:number-columns-spanned="3" table:number-rows-spanned="1" table:style-name="ce155">
            <text:p>9</text:p>
          </table:table-cell>
          <table:covered-table-cell/>
          <table:covered-table-cell/>
          <table:table-cell office:value-type="string" table:number-columns-spanned="20" table:number-rows-spanned="1" table:style-name="ce156">
            <text:p>Частка осіб,які захищали незалежність, суверенітет та територіальну цілісність України, якиим належить виплата грошової компенсації за найм (орнеду) житлових приміщень у загальній кількості осіб, які звернулися за отриманням таких послуг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і дані</text:p>
          </table:table-cell>
          <table:covered-table-cell table:number-columns-repeated="12"/>
          <table:table-cell office:value-type="float" office:value="100" table:number-columns-spanned="8" table:number-rows-spanned="1" table:style-name="ce157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57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57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204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2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" table:number-rows-spanned="1" table:style-name="ce60">
            <text:p>ПОГОДЖЕНО:</text:p>
          </table:table-cell>
          <table:covered-table-cell table:number-columns-repeated="5"/>
          <table:table-cell table:number-columns-repeated="71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45" table:number-rows-spanned="1" table:style-name="ce61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45" table:number-rows-spanned="1" table:style-name="ce62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8" table:number-rows-spanned="1" table:style-name="ce59">
            <text:p><text:s text:c="2"/>. <text:s/>.<text:s text:c="4"/></text:p>
          </table:table-cell>
          <table:covered-table-cell table:number-columns-repeated="7"/>
          <table:table-cell table:number-columns-repeated="6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8" table:number-rows-spanned="1" table:style-name="ce58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style-name="ce2"/>
          <table:table-cell table:style-name="ce8"/>
          <table:table-cell table:number-columns-repeated="16305"/>
        </table:table-row>
        <table:table-row table:number-rows-repeated="1048481" table:style-name="ro4">
          <table:table-cell table:number-columns-repeated="16384"/>
        </table:table-row>
        <table:named-expressions>
          <table:named-range table:name="__EDRPOU" table:cell-range-address="КПК0813193.$AT$13" table:base-cell-address="КПК0813193.$A$1"/>
          <table:named-range table:name="__EDRPOU_VV" table:cell-range-address="КПК0813193.$BC$16" table:base-cell-address="КПК0813193.$A$1"/>
          <table:named-range table:name="__KFKV" table:cell-range-address="КПК0813193.$BB$19" table:base-cell-address="КПК0813193.$A$1"/>
          <table:named-range table:name="__KLB" table:cell-range-address="КПК0813193.$BC$13" table:base-cell-address="КПК0813193.$A$1"/>
          <table:named-range table:name="__KPKVKMB" table:cell-range-address="КПК0813193.$AC$19" table:base-cell-address="КПК0813193.$A$1"/>
          <table:named-range table:name="__KTPKVKMB" table:cell-range-address="КПК0813193.$AO$19" table:base-cell-address="КПК0813193.$A$1"/>
          <table:named-range table:name="__KTVKVK" table:cell-range-address="КПК0813193.$AH$13" table:base-cell-address="КПК0813193.$A$1"/>
          <table:named-range table:name="__KTVKVKVV" table:cell-range-address="КПК0813193.$AH$16" table:base-cell-address="КПК0813193.$A$1"/>
          <table:named-range table:name="__NAME_ORG" table:cell-range-address="КПК0813193.$B$13" table:base-cell-address="КПК0813193.$A$1"/>
          <table:named-range table:name="__NAME_ORGVV" table:cell-range-address="КПК0813193.$B$16" table:base-cell-address="КПК0813193.$A$1"/>
          <table:named-range table:name="__NAME_TPKVKMB" table:cell-range-address="КПК0813193.$B$19" table:base-cell-address="КПК0813193.$A$1"/>
          <table:named-range table:name="_AS_SF" table:cell-range-address="КПК0813193.$I$23" table:base-cell-address="КПК0813193.$A$1"/>
          <table:named-range table:name="_AS_TOTAL" table:cell-range-address="КПК0813193.$U$22" table:base-cell-address="КПК0813193.$A$1"/>
          <table:named-range table:name="_AS_ZF" table:cell-range-address="КПК0813193.$AS$22" table:base-cell-address="КПК0813193.$A$1"/>
          <table:named-range table:name="_BASES" table:cell-range-address="КПК0813193.$A$37" table:base-cell-address="КПК0813193.$A$1"/>
          <table:named-range table:name="_DATE2" table:cell-range-address="КПК0813193.$A$93" table:base-cell-address="КПК0813193.$A$1"/>
          <table:named-range table:name="_DATEDOC" table:cell-range-address="КПК0813193.$AO$7" table:base-cell-address="КПК0813193.$A$1"/>
          <table:named-range table:name="_GOAL" table:cell-range-address="КПК0813193.$A$30" table:base-cell-address="КПК0813193.$A$1"/>
          <table:named-range table:name="_HBOS" table:cell-range-address="КПК0813193.$AO$85" table:base-cell-address="КПК0813193.$A$1"/>
          <table:named-range table:name="_HBOSFO" table:cell-range-address="КПК0813193.$AO$91" table:base-cell-address="КПК0813193.$A$1"/>
          <table:named-range table:name="_NAME_FINORG" table:cell-range-address="КПК0813193.$A$88" table:base-cell-address="КПК0813193.$A$1"/>
          <table:named-range table:name="_NUMDOC" table:cell-range-address="КПК0813193.$AW$7" table:base-cell-address="КПК0813193.$A$1"/>
          <table:named-range table:name="_R01G3" table:cell-range-address="КПК0813193.$AC$45" table:base-cell-address="КПК0813193.$A$1"/>
          <table:named-range table:name="_R01G4" table:cell-range-address="КПК0813193.$AK$45" table:base-cell-address="КПК0813193.$A$1"/>
          <table:named-range table:name="_R01G5" table:cell-range-address="КПК0813193.$AS$45" table:base-cell-address="КПК0813193.$A$1"/>
          <table:named-range table:name="_R02G3" table:cell-range-address="КПК0813193.$AO$53" table:base-cell-address="КПК0813193.$A$1"/>
          <table:named-range table:name="_R02G4" table:cell-range-address="КПК0813193.$AW$53" table:base-cell-address="КПК0813193.$A$1"/>
          <table:named-range table:name="_R02G5" table:cell-range-address="КПК0813193.$BE$53" table:base-cell-address="КПК0813193.$A$1"/>
          <table:named-range table:name="_R03G7" table:cell-range-address="КПК0813193.$BA$61" table:base-cell-address="КПК0813193.$A$1"/>
          <table:named-range table:name="T1RXXXXG1S" table:cell-range-address="КПК0813193.$BM$26" table:base-cell-address="КПК0813193.$A$1"/>
          <table:named-range table:name="T1RXXXXG2S" table:cell-range-address="КПК0813193.$A$26" table:base-cell-address="КПК0813193.$A$1"/>
          <table:named-range table:name="T2RXXXXG1S" table:cell-range-address="КПК0813193.$BM$33" table:base-cell-address="КПК0813193.$A$1"/>
          <table:named-range table:name="T2RXXXXG2S" table:cell-range-address="КПК0813193.$A$33" table:base-cell-address="КПК0813193.$A$1"/>
          <table:named-range table:name="T3RXXXXG1S" table:cell-range-address="КПК0813193.$A$43" table:base-cell-address="КПК0813193.$A$1"/>
          <table:named-range table:name="T3RXXXXG2S" table:cell-range-address="КПК0813193.$D$43" table:base-cell-address="КПК0813193.$A$1"/>
          <table:named-range table:name="T3RXXXXG3" table:cell-range-address="КПК0813193.$AC$43" table:base-cell-address="КПК0813193.$A$1"/>
          <table:named-range table:name="T3RXXXXG4" table:cell-range-address="КПК0813193.$AK$43" table:base-cell-address="КПК0813193.$A$1"/>
          <table:named-range table:name="T3RXXXXG5" table:cell-range-address="КПК0813193.$AS$43" table:base-cell-address="КПК0813193.$A$1"/>
          <table:named-range table:name="T4RXXXXG1S" table:cell-range-address="КПК0813193.$A$51" table:base-cell-address="КПК0813193.$A$1"/>
          <table:named-range table:name="T4RXXXXG2S" table:cell-range-address="КПК0813193.$D$51" table:base-cell-address="КПК0813193.$A$1"/>
          <table:named-range table:name="T4RXXXXG3" table:cell-range-address="КПК0813193.$AO$51" table:base-cell-address="КПК0813193.$A$1"/>
          <table:named-range table:name="T4RXXXXG4" table:cell-range-address="КПК0813193.$AW$51" table:base-cell-address="КПК0813193.$A$1"/>
          <table:named-range table:name="T4RXXXXG5" table:cell-range-address="КПК0813193.$BE$51" table:base-cell-address="КПК0813193.$A$1"/>
          <table:named-range table:name="T4RXXXXG6S" table:cell-range-address="КПК0813193.$AB$51" table:base-cell-address="КПК0813193.$A$1"/>
          <table:named-range table:name="T5RXXXXG1S" table:cell-range-address="КПК0813193.$A$67" table:base-cell-address="КПК0813193.$A$1"/>
          <table:named-range table:name="T5RXXXXG2S" table:cell-range-address="КПК0813193.$D$67" table:base-cell-address="КПК0813193.$A$1"/>
          <table:named-range table:name="T5RXXXXG3S" table:cell-range-address="КПК0813193.$X$67" table:base-cell-address="КПК0813193.$A$1"/>
          <table:named-range table:name="T5RXXXXG4S" table:cell-range-address="КПК0813193.$AB$67" table:base-cell-address="КПК0813193.$A$1"/>
          <table:named-range table:name="T5RXXXXG5" table:cell-range-address="КПК0813193.$AO$67" table:base-cell-address="КПК0813193.$A$1"/>
          <table:named-range table:name="T5RXXXXG6" table:cell-range-address="КПК0813193.$AW$67" table:base-cell-address="КПК0813193.$A$1"/>
          <table:named-range table:name="T5RXXXXG7" table:cell-range-address="КПК0813193.$BE$67" table:base-cell-address="КПК0813193.$A$1"/>
          <table:named-range table:name="T5RXXXXG8S" table:cell-range-address="КПК0813193.$BM$67" table:base-cell-address="КПК0813193.$A$1"/>
          <table:named-range table:name="T6RXXXXG1S" table:cell-range-address="КПК0813193.$A$73" table:base-cell-address="КПК0813193.$A$1"/>
          <table:named-range table:name="T6RXXXXG2S" table:cell-range-address="КПК0813193.$D$73" table:base-cell-address="КПК0813193.$A$1"/>
          <table:named-range table:name="T6RXXXXG3S" table:cell-range-address="КПК0813193.$X$73" table:base-cell-address="КПК0813193.$A$1"/>
          <table:named-range table:name="T6RXXXXG4S" table:cell-range-address="КПК0813193.$AB$73" table:base-cell-address="КПК0813193.$A$1"/>
          <table:named-range table:name="T6RXXXXG5" table:cell-range-address="КПК0813193.$AO$73" table:base-cell-address="КПК0813193.$A$1"/>
          <table:named-range table:name="T6RXXXXG6" table:cell-range-address="КПК0813193.$AW$73" table:base-cell-address="КПК0813193.$A$1"/>
          <table:named-range table:name="T6RXXXXG7" table:cell-range-address="КПК0813193.$BE$73" table:base-cell-address="КПК0813193.$A$1"/>
          <table:named-range table:name="T6RXXXXG8S" table:cell-range-address="КПК0813193.$BM$73" table:base-cell-address="КПК0813193.$A$1"/>
          <table:named-range table:name="T7RXXXXG1S" table:cell-range-address="КПК0813193.$A$77" table:base-cell-address="КПК0813193.$A$1"/>
          <table:named-range table:name="T7RXXXXG2S" table:cell-range-address="КПК0813193.$D$77" table:base-cell-address="КПК0813193.$A$1"/>
          <table:named-range table:name="T7RXXXXG3S" table:cell-range-address="КПК0813193.$X$77" table:base-cell-address="КПК0813193.$A$1"/>
          <table:named-range table:name="T7RXXXXG4S" table:cell-range-address="КПК0813193.$AB$77" table:base-cell-address="КПК0813193.$A$1"/>
          <table:named-range table:name="T7RXXXXG5" table:cell-range-address="КПК0813193.$AO$77" table:base-cell-address="КПК0813193.$A$1"/>
          <table:named-range table:name="T7RXXXXG6" table:cell-range-address="КПК0813193.$AW$77" table:base-cell-address="КПК0813193.$A$1"/>
          <table:named-range table:name="T7RXXXXG7" table:cell-range-address="КПК0813193.$BE$77" table:base-cell-address="КПК0813193.$A$1"/>
          <table:named-range table:name="T7RXXXXG8S" table:cell-range-address="КПК0813193.$BM$77" table:base-cell-address="КПК0813193.$A$1"/>
          <table:named-range table:name="T8RXXXXG1S" table:cell-range-address="КПК0813193.$A$81" table:base-cell-address="КПК0813193.$A$1"/>
          <table:named-range table:name="T8RXXXXG2S" table:cell-range-address="КПК0813193.$D$81" table:base-cell-address="КПК0813193.$A$1"/>
          <table:named-range table:name="T8RXXXXG3S" table:cell-range-address="КПК0813193.$X$81" table:base-cell-address="КПК0813193.$A$1"/>
          <table:named-range table:name="T8RXXXXG4S" table:cell-range-address="КПК0813193.$AB$81" table:base-cell-address="КПК0813193.$A$1"/>
          <table:named-range table:name="T8RXXXXG5" table:cell-range-address="КПК0813193.$AO$81" table:base-cell-address="КПК0813193.$A$1"/>
          <table:named-range table:name="T8RXXXXG6" table:cell-range-address="КПК0813193.$AW$81" table:base-cell-address="КПК0813193.$A$1"/>
          <table:named-range table:name="T8RXXXXG7" table:cell-range-address="КПК0813193.$BE$81" table:base-cell-address="КПК0813193.$A$1"/>
          <table:named-range table:name="T8RXXXXG8S" table:cell-range-address="КПК0813193.$BM$81" table:base-cell-address="КПК0813193.$A$1"/>
          <table:named-range table:name="T9RXXXXG10" table:cell-range-address="КПК0813193.$BN$59" table:base-cell-address="КПК0813193.$A$1"/>
          <table:named-range table:name="T9RXXXXG1S" table:cell-range-address="КПК0813193.$A$59" table:base-cell-address="КПК0813193.$A$1"/>
          <table:named-range table:name="T9RXXXXG2S" table:cell-range-address="КПК0813193.$D$59" table:base-cell-address="КПК0813193.$A$1"/>
          <table:named-range table:name="T9RXXXXG3S" table:cell-range-address="КПК0813193.$X$59" table:base-cell-address="КПК0813193.$A$1"/>
          <table:named-range table:name="T9RXXXXG4S" table:cell-range-address="КПК0813193.$AG$59" table:base-cell-address="КПК0813193.$A$1"/>
          <table:named-range table:name="T9RXXXXG5" table:cell-range-address="КПК0813193.$AM$59" table:base-cell-address="КПК0813193.$A$1"/>
          <table:named-range table:name="T9RXXXXG6" table:cell-range-address="КПК0813193.$AT$59" table:base-cell-address="КПК0813193.$A$1"/>
          <table:named-range table:name="T9RXXXXG7" table:cell-range-address="КПК0813193.$BA$59" table:base-cell-address="КПК0813193.$A$1"/>
          <table:named-range table:name="T9RXXXXG8" table:cell-range-address="КПК0813193.$BH$59" table:base-cell-address="КПК0813193.$A$1"/>
          <table:named-range table:name="T9RXXXXG9" table:cell-range-address="КПК0813193.$BM$59" table:base-cell-address="КПК0813193.$A$1"/>
          <table:named-range table:name="TABL1" table:cell-range-address="КПК0813193.$A$26:КПК0813193.$BM$26" table:base-cell-address="КПК0813193.$A$1"/>
          <table:named-range table:name="TABL2" table:cell-range-address="КПК0813193.$A$33:КПК0813193.$BM$33" table:base-cell-address="КПК0813193.$A$1"/>
          <table:named-range table:name="TABL3" table:cell-range-address="КПК0813193.$A$43:КПК0813193.$AZ$43" table:base-cell-address="КПК0813193.$A$1"/>
          <table:named-range table:name="TABL4" table:cell-range-address="КПК0813193.$A$51:КПК0813193.$BL$51" table:base-cell-address="КПК0813193.$A$1"/>
          <table:named-range table:name="TABL5" table:cell-range-address="КПК0813193.$A$67:КПК0813193.$BM$67" table:base-cell-address="КПК0813193.$A$1"/>
          <table:named-range table:name="TABL6" table:cell-range-address="КПК0813193.$A$73:КПК0813193.$BM$73" table:base-cell-address="КПК0813193.$A$1"/>
          <table:named-range table:name="TABL7" table:cell-range-address="КПК0813193.$A$77:КПК0813193.$BM$77" table:base-cell-address="КПК0813193.$A$1"/>
          <table:named-range table:name="TABL8" table:cell-range-address="КПК0813193.$A$81:КПК0813193.$BM$81" table:base-cell-address="КПК0813193.$A$1"/>
          <table:named-range table:name="TABL9" table:cell-range-address="КПК0813193.$A$59:КПК0813193.$BN$59" table:base-cell-address="КПК0813193.$A$1"/>
          <table:named-range table:name="Print_Area" table:cell-range-address="КПК0813193.$A$1:КПК0813193.$BM$95" table:base-cell-address="КПК0813193.$A$1"/>
        </table:named-expressions>
      </table:table>
      <table:table table:name="КПК0813242" table:style-name="ta1">
        <table:table-column table:style-name="co1" table:number-columns-repeated="54" table:default-cell-style-name="ce2"/>
        <table:table-column table:style-name="co2" table:default-cell-style-name="ce2"/>
        <table:table-column table:style-name="co1" table:number-columns-repeated="10" table:default-cell-style-name="ce2"/>
        <table:table-column table:style-name="co3" table:number-columns-repeated="12" table:default-cell-style-name="ce2"/>
        <table:table-column table:style-name="co4" table:default-cell-style-name="ce2"/>
        <table:table-column table:style-name="co5" table:default-cell-style-name="ce8" table:visibility="collapse"/>
        <table:table-column table:style-name="co6" table:number-columns-repeated="16305" table:default-cell-style-name="ce2"/>
        <table:table-row table:style-name="ro1">
          <table:table-cell table:number-columns-repeated="40" table:style-name="ce4"/>
          <table:table-cell office:value-type="string" table:number-columns-spanned="24" table:number-rows-spanned="1" table:style-name="ce128">
            <text:p>ЗАТВЕРДЖЕНО</text:p>
            <text:p>Наказ Міністерства фінансів України26 серпня 2014 року № 836</text:p>
            <text:p>(у редакції наказу Міністерства фінансів Українивід 22 січня 2026 року № 57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table:number-columns-repeated="40" table:style-name="ce4"/>
          <table:table-cell office:value-type="string" table:number-columns-spanned="24" table:number-rows-spanned="1" table:style-name="ce129">
            <text:p>ЗАТВЕРДЖЕНО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61">
            <text:p>Наказ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24" table:number-rows-spanned="1" table:style-name="ce130">
            <text:p>Управління соціального захисту населення Дубенської міської ради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office:value-type="string" table:number-columns-spanned="24" table:number-rows-spanned="1" table:style-name="ce58">
            <text:p>(найменування головного розпорядника коштів місцевого бюджету)</text:p>
          </table:table-cell>
          <table:covered-table-cell table:number-columns-repeated="2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5">
          <table:table-cell table:number-columns-repeated="40" table:style-name="ce4"/>
          <table:table-cell table:number-columns-spanned="18" table:number-rows-spanned="1" table:style-name="ce129"/>
          <table:covered-table-cell table:number-columns-repeated="17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table:number-columns-repeated="40" table:style-name="ce4"/>
          <table:table-cell office:value-type="string" table:number-columns-spanned="7" table:number-rows-spanned="1" table:style-name="ce124">
            <text:p>16.07.2026</text:p>
          </table:table-cell>
          <table:covered-table-cell table:number-columns-repeated="6"/>
          <table:table-cell office:value-type="string" table:style-name="ce27">
            <text:p>№</text:p>
          </table:table-cell>
          <table:table-cell office:value-type="float" office:value="313" table:number-columns-spanned="10" table:number-rows-spanned="1" table:style-name="ce61">
            <text:p>313</text:p>
          </table:table-cell>
          <table:covered-table-cell table:number-columns-repeated="9"/>
          <table:table-cell table:number-columns-repeated="6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40" table:style-name="ce4"/>
          <table:table-cell table:number-columns-repeated="7" table:style-name="ce11"/>
          <table:table-cell table:style-name="ce4"/>
          <table:table-cell table:number-columns-repeated="10" table:style-name="ce12"/>
          <table:table-cell table:number-columns-repeated="1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125">
            <text:p>ПАСПОРТ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7">
          <table:table-cell office:value-type="string" table:number-columns-spanned="64" table:number-rows-spanned="1" table:style-name="ce125">
            <text:p>бюджетної програми місцевого бюджету на 2026 рік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float" office:value="1" table:style-name="ce33">
            <text:p>1</text:p>
          </table:table-cell>
          <table:table-cell office:value-type="string" table:number-columns-spanned="31" table:number-rows-spanned="1" table:style-name="ce61">
            <text:p>Управлiння соцiального захисту населення Дубенської мiської ради</text:p>
          </table:table-cell>
          <table:covered-table-cell table:number-columns-repeated="30"/>
          <table:table-cell table:style-name="ce34"/>
          <table:table-cell office:value-type="string" table:number-columns-spanned="11" table:number-rows-spanned="1" table:style-name="ce121">
            <text:p>08</text:p>
          </table:table-cell>
          <table:covered-table-cell table:number-columns-repeated="10"/>
          <table:table-cell table:style-name="ce34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style-name="ce35"/>
          <table:table-cell office:value-type="string" table:number-columns-spanned="8" table:number-rows-spanned="1" table:style-name="ce126">
            <text:p>1755500000</text:p>
          </table:table-cell>
          <table:covered-table-cell table:number-columns-repeated="7"/>
          <table:table-cell table:number-columns-repeated="3" table:style-name="ce11"/>
          <table:table-cell table:number-columns-repeated="12" table:style-name="ce5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16"/>(найменування головного розпорядника коштів місцевого бюджету)<text:s text:c="24"/></text:p>
          </table:table-cell>
          <table:covered-table-cell table:number-columns-repeated="31"/>
          <table:table-cell table:style-name="ce14"/>
          <table:table-cell office:value-type="string" table:number-columns-spanned="11" table:number-rows-spanned="1" table:style-name="ce117">
            <text:p>(код Типової відомчої класифікації видатків та кредитування місцевого бюджету)</text:p>
          </table:table-cell>
          <table:covered-table-cell table:number-columns-repeated="10"/>
          <table:table-cell table:style-name="ce14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style-name="ce13"/>
          <table:table-cell office:value-type="string" table:number-columns-spanned="8" table:number-rows-spanned="1" table:style-name="ce123">
            <text:p>(код бюджету)</text:p>
          </table:table-cell>
          <table:covered-table-cell table:number-columns-repeated="7"/>
          <table:table-cell table:number-columns-repeated="15" table:style-name="ce13"/>
          <table:table-cell table:style-name="ce1"/>
          <table:table-cell table:style-name="ce24"/>
          <table:table-cell table:number-columns-repeated="16305" table:style-name="ce1"/>
        </table:table-row>
        <table:table-row table:style-name="ro4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3">
          <table:table-cell office:value-type="float" office:value="2" table:style-name="ce33">
            <text:p>2</text:p>
          </table:table-cell>
          <table:table-cell office:value-type="string" table:number-columns-spanned="31" table:number-rows-spanned="1" table:style-name="ce61">
            <text:p>Управління соціального захисту населення Дубенської міської ради</text:p>
          </table:table-cell>
          <table:covered-table-cell table:number-columns-repeated="30"/>
          <table:table-cell table:style-name="ce34"/>
          <table:table-cell office:value-type="string" table:number-columns-spanned="20" table:number-rows-spanned="1" table:style-name="ce121">
            <text:p>081</text:p>
          </table:table-cell>
          <table:covered-table-cell table:number-columns-repeated="19"/>
          <table:table-cell table:style-name="ce6"/>
          <table:table-cell office:value-type="string" table:number-columns-spanned="8" table:number-rows-spanned="1" table:style-name="ce121">
            <text:p>05431220</text:p>
          </table:table-cell>
          <table:covered-table-cell table:number-columns-repeated="7"/>
          <table:table-cell table:number-columns-repeated="2" table:style-name="ce6"/>
          <table:table-cell table:number-columns-repeated="3" table:style-name="ce4"/>
          <table:table-cell table:number-columns-repeated="8" table:style-name="ce5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9">
          <table:table-cell office:value-type="string" table:number-columns-spanned="32" table:number-rows-spanned="1" table:style-name="ce117">
            <text:p><text:s text:c="28"/>(найменування відповідального виконавця )<text:s text:c="15"/></text:p>
          </table:table-cell>
          <table:covered-table-cell table:number-columns-repeated="31"/>
          <table:table-cell table:style-name="ce14"/>
          <table:table-cell office:value-type="string" table:number-columns-spanned="20" table:number-rows-spanned="1" table:style-name="ce117">
            <text:p>(код Типової відомчої класифікації видатків та кредитування місцевого бюджету та номер в системі головного розпорядника коштів місцевого бюджету)</text:p>
          </table:table-cell>
          <table:covered-table-cell table:number-columns-repeated="19"/>
          <table:table-cell table:style-name="ce13"/>
          <table:table-cell office:value-type="string" table:number-columns-spanned="8" table:number-rows-spanned="1" table:style-name="ce117">
            <text:p>(код за ЄДРПОУ)</text:p>
          </table:table-cell>
          <table:covered-table-cell table:number-columns-repeated="7"/>
          <table:table-cell table:number-columns-repeated="2" table:style-name="ce13"/>
          <table:table-cell table:number-columns-repeated="3" table:style-name="ce4"/>
          <table:table-cell table:number-columns-repeated="8" table:style-name="ce13"/>
          <table:table-cell table:number-columns-repeated="2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0">
          <table:table-cell table:number-columns-repeated="77" table:style-name="ce4"/>
          <table:table-cell table:style-name="ce1"/>
          <table:table-cell table:style-name="ce24"/>
          <table:table-cell table:number-columns-repeated="16305" table:style-name="ce1"/>
        </table:table-row>
        <table:table-row table:style-name="ro18">
          <table:table-cell office:value-type="float" office:value="3" table:style-name="ce33">
            <text:p>3</text:p>
          </table:table-cell>
          <table:table-cell office:value-type="string" table:number-columns-spanned="26" table:number-rows-spanned="1" table:style-name="ce61">
            <text:p>Інші заходи та заклади у сфері соціального захисту і соціального забезпечення</text:p>
          </table:table-cell>
          <table:covered-table-cell table:number-columns-repeated="25"/>
          <table:table-cell table:style-name="ce6"/>
          <table:table-cell office:value-type="string" table:number-columns-spanned="11" table:number-rows-spanned="1" table:style-name="ce121">
            <text:p>0813242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21">
            <text:p>3242</text:p>
          </table:table-cell>
          <table:covered-table-cell table:number-columns-repeated="11"/>
          <table:table-cell table:style-name="ce6"/>
          <table:table-cell office:value-type="string" table:number-columns-spanned="9" table:number-rows-spanned="1" table:style-name="ce121">
            <text:p>1090</text:p>
          </table:table-cell>
          <table:covered-table-cell table:number-columns-repeated="8"/>
          <table:table-cell table:style-name="ce36"/>
          <table:table-cell table:style-name="ce6"/>
          <table:table-cell table:number-columns-repeated="15" table:style-name="ce5"/>
          <table:table-cell table:number-columns-repeated="16305" table:style-name="ce1"/>
        </table:table-row>
        <table:table-row table:style-name="ro11">
          <table:table-cell table:style-name="ce4"/>
          <table:table-cell office:value-type="string" table:number-columns-spanned="26" table:number-rows-spanned="1" table:style-name="ce116">
            <text:p>(найменування бюджетної програми згідно з Типовою програмною класифікацією видатків та кредитування місцевого бюджету)<text:s text:c="8"/></text:p>
          </table:table-cell>
          <table:covered-table-cell table:number-columns-repeated="25"/>
          <table:table-cell table:style-name="ce13"/>
          <table:table-cell office:value-type="string" table:number-columns-spanned="11" table:number-rows-spanned="1" table:style-name="ce117">
            <text:p>(код Програмної класифікації видатків та кредитування місцевого бюджету)</text:p>
          </table:table-cell>
          <table:covered-table-cell table:number-columns-repeated="10"/>
          <table:table-cell table:style-name="ce4"/>
          <table:table-cell office:value-type="string" table:number-columns-spanned="12" table:number-rows-spanned="1" table:style-name="ce117">
            <text:p>(код Типової програмної класифікації видатків та кредитування місцевого бюджету)</text:p>
          </table:table-cell>
          <table:covered-table-cell table:number-columns-repeated="11"/>
          <table:table-cell table:style-name="ce13"/>
          <table:table-cell office:value-type="string" table:number-columns-spanned="9" table:number-rows-spanned="1" table:style-name="ce118">
            <text:p>(код Функціональної класифікації видатків та кредитування бюджету)</text:p>
          </table:table-cell>
          <table:covered-table-cell table:number-columns-repeated="8"/>
          <table:table-cell table:style-name="ce23"/>
          <table:table-cell table:number-columns-repeated="14" table:style-name="ce13"/>
          <table:table-cell table:style-name="ce7"/>
          <table:table-cell table:style-name="ce9"/>
          <table:table-cell table:number-columns-repeated="16305" table:style-name="ce1"/>
        </table:table-row>
        <table:table-row table:style-name="ro10">
          <table:table-cell table:number-columns-repeated="64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2">
          <table:table-cell office:value-type="string" table:number-columns-spanned="20" table:number-rows-spanned="1" table:style-name="ce119">
            <text:p>4. Обсяг бюджетних призначень/бюджетних асигнувань</text:p>
          </table:table-cell>
          <table:covered-table-cell table:number-columns-repeated="19"/>
          <table:table-cell office:value-type="float" office:value="7798600" table:number-columns-spanned="10" table:number-rows-spanned="1" table:style-name="ce115">
            <text:p>7 798 600,00</text:p>
          </table:table-cell>
          <table:covered-table-cell table:number-columns-repeated="9"/>
          <table:table-cell office:value-type="string" table:number-columns-spanned="14" table:number-rows-spanned="1" table:style-name="ce120">
            <text:p>гривень, у тому числі загального фонду</text:p>
          </table:table-cell>
          <table:covered-table-cell table:number-columns-repeated="13"/>
          <table:table-cell office:value-type="float" office:value="7798600" table:number-columns-spanned="11" table:number-rows-spanned="1" table:style-name="ce115">
            <text:p>7 798 600,00</text:p>
          </table:table-cell>
          <table:covered-table-cell table:number-columns-repeated="10"/>
          <table:table-cell office:value-type="string" table:number-columns-spanned="9" table:number-rows-spanned="1" table:style-name="ce63">
            <text:p>гривень та</text:p>
          </table:table-cell>
          <table:covered-table-cell table:number-columns-repeated="8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3">
          <table:table-cell office:value-type="string" table:number-columns-spanned="8" table:number-rows-spanned="1" table:style-name="ce63">
            <text:p>спеціального фонду</text:p>
          </table:table-cell>
          <table:covered-table-cell table:number-columns-repeated="7"/>
          <table:table-cell office:value-type="float" office:value="0" table:number-columns-spanned="11" table:number-rows-spanned="1" table:style-name="ce115">
            <text:p>0,00</text:p>
          </table:table-cell>
          <table:covered-table-cell table:number-columns-repeated="10"/>
          <table:table-cell office:value-type="string" table:number-columns-spanned="4" table:number-rows-spanned="1" table:style-name="ce63">
            <text:p>гривень.</text:p>
          </table:table-cell>
          <table:covered-table-cell table:number-columns-repeated="3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31"/>
          <table:table-cell table:number-columns-repeated="4" table:style-name="ce16"/>
          <table:table-cell table:number-columns-repeated="2" table:style-name="ce37"/>
          <table:table-cell table:number-columns-repeated="14" table:style-name="ce18"/>
          <table:table-cell table:number-columns-repeated="5" table:style-name="ce38"/>
          <table:table-cell table:number-columns-repeated="11" table:style-name="ce15"/>
          <table:table-cell table:number-columns-repeated="6" table:style-name="ce38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5. Ціль державної, регіональної, місцевої політик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1RXXXXG2S</text:p>
          </table:table-cell>
          <table:covered-table-cell table:number-columns-repeated="63"/>
          <table:table-cell office:value-type="string" table:style-name="ce43">
            <text:p>T1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113">
            <text:p>Реалізація державної політики у інших сферах соціального захисту і соціального забезпечення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1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6. Мета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64" table:number-rows-spanned="1" table:style-name="ce113">
            <text:p>Соціальна допомога та підтримка окремих категорій населення, а також виконання заходів передбачених міськими цільовими програмами соціального захисту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7. Завдання бюджетної програми: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 table:visibility="collapse">
          <table:table-cell office:value-type="string" table:number-columns-spanned="64" table:number-rows-spanned="1" table:style-name="ce63">
            <text:p>T2RXXXXG2S</text:p>
          </table:table-cell>
          <table:covered-table-cell table:number-columns-repeated="63"/>
          <table:table-cell office:value-type="string" table:style-name="ce27">
            <text:p>T2RXXXXG1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113">
            <text:p>Забезпечення надання соціальної допомоги та виконання заходів, передбачених міськими цільовими програмами</text:p>
          </table:table-cell>
          <table:covered-table-cell table:number-columns-repeated="63"/>
          <table:table-cell office:value-type="float" office:value="1" table:style-name="ce32">
            <text:p>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2</text:p>
          </table:table-cell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">
          <table:table-cell office:value-type="string" table:number-columns-spanned="64" table:number-rows-spanned="1" table:style-name="ce63">
            <text:p>8. Підстави для реалізації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30">
          <table:table-cell office:value-type="string" table:number-columns-spanned="64" table:number-rows-spanned="1" table:style-name="ce112">
            <text:p>- Бюджетний кодекс України від 08 липня 2010 року №2456-VI (зі змінами);<text:line-break/></text:p>
            <text:p>- Закон України від 21 травня 1997 р. №280/97-ВР “Про місцеве самоврядування в Україні” (зі змінами).;<text:line-break/></text:p>
            <text:p>- Конституція України;<text:line-break/></text:p>
            <text:p>- Наказ Міністерства фінансів України від 26.08.2014 р. № 836 «Про деякі питання запровадження програмно-цільового методу складання та виконання місцевих бюджетів» із змінами від 30.09.2016 р. №860 (на заміну наказу МФУ від 09.07.2010р. № 679.;<text:line-break/></text:p>
            <text:p>- Закон України "Про Державний бюджет України на 2026 рік”<text:line-break/></text:p>
            <text:p>-рішення сесії Дубенської міської ради від 23.12.2025 №5005 "Про <text:s text:c="2"/>бюджет Дубенської міської територіальної громади на 2026 рік"<text:line-break/></text:p>
            <text:p>-рішення сесії Дубенської міської ради від 13.02.2025 №5073 "Про <text:s text:c="2"/>бюджет Дубенської міської територіальної громади на 2026 рік".<text:line-break/></text:p>
            <text:p>-рішення сесії Дубенської міської ради від 17.04.2026 №5208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08.05.2026 №5265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12.06.2026 №5314 "Про <text:s/>внесення змін до рішення Дубенської міської ради від 23.12.2025р. №5005 «Про бюджет Дубенської міської територіальної громади на 2026 рік»<text:line-break/></text:p>
            <text:p>-рішення сесії Дубенської міської ради від 10.07.2026 №55380 "Про <text:s/>внесення змін до рішення Дубенської міської ради від 23.12.2025р. №5005 «Про бюджет Дубенської міської територіальної громади на 2026 рік»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8" table:style-name="ce16"/>
          <table:table-cell table:number-columns-repeated="11" table:style-name="ce25"/>
          <table:table-cell table:number-columns-repeated="4" table:style-name="ce16"/>
          <table:table-cell table:number-columns-repeated="2" table:style-name="ce17"/>
          <table:table-cell table:number-columns-repeated="14" table:style-name="ce18"/>
          <table:table-cell table:number-columns-repeated="5" table:style-name="ce19"/>
          <table:table-cell table:number-columns-repeated="11" table:style-name="ce15"/>
          <table:table-cell table:number-columns-repeated="6" table:style-name="ce19"/>
          <table:table-cell table:number-columns-repeated="3" table:style-name="ce15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52" table:number-rows-spanned="1" table:style-name="ce63">
            <text:p>9. Видатки / надання кредитів на реалізацію бюджетної програми за напрямами використання бюджетних коштів</text:p>
          </table:table-cell>
          <table:covered-table-cell table:number-columns-repeated="51"/>
          <table:table-cell table:number-columns-repeated="12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52" table:number-rows-spanned="1" table:style-name="ce108">
            <text:p>гривень</text:p>
          </table:table-cell>
          <table:covered-table-cell table:number-columns-repeated="51"/>
          <table:table-cell table:number-columns-repeated="8" table:style-name="ce26"/>
          <table:table-cell table:number-columns-repeated="4" table:style-name="ce10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7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5" table:number-rows-spanned="1" table:style-name="ce73">
            <text:p>Напрями використання бюджетних коштів</text:p>
          </table:table-cell>
          <table:covered-table-cell table:number-columns-repeated="24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5" table:number-rows-spanned="1" table:style-name="ce71">
            <text:p>2</text:p>
          </table:table-cell>
          <table:covered-table-cell table:number-columns-repeated="24"/>
          <table:table-cell office:value-type="float" office:value="3" table:number-columns-spanned="8" table:number-rows-spanned="1" table:style-name="ce71">
            <text:p>3</text:p>
          </table:table-cell>
          <table:covered-table-cell table:number-columns-repeated="7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table:number-columns-repeated="8" table:style-name="ce18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3RXXXXG1S</text:p>
          </table:table-cell>
          <table:covered-table-cell table:number-columns-repeated="2"/>
          <table:table-cell office:value-type="string" table:number-columns-spanned="25" table:number-rows-spanned="1" table:style-name="ce73">
            <text:p>T3RXXXXG2S</text:p>
          </table:table-cell>
          <table:covered-table-cell table:number-columns-repeated="24"/>
          <table:table-cell office:value-type="string" table:number-columns-spanned="8" table:number-rows-spanned="1" table:style-name="ce51">
            <text:p>T3RXXXXG3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4</text:p>
          </table:table-cell>
          <table:covered-table-cell table:number-columns-repeated="7"/>
          <table:table-cell office:value-type="string" table:number-columns-spanned="8" table:number-rows-spanned="1" table:style-name="ce51">
            <text:p>T3RXXXXG5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9"/>
          <table:table-cell table:number-columns-repeated="13" table:style-name="ce20"/>
          <table:table-cell table:number-columns-repeated="16307" table:style-name="ce3"/>
        </table:table-row>
        <table:table-row table:style-name="ro14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string" table:number-columns-spanned="25" table:number-rows-spanned="1" table:style-name="ce104">
            <text:p>Соціальне забезпечення</text:p>
          </table:table-cell>
          <table:covered-table-cell table:number-columns-repeated="24"/>
          <table:table-cell office:value-type="float" office:value="7798600" table:number-columns-spanned="8" table:number-rows-spanned="1" table:style-name="ce51">
            <text:p>7 798 6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7798600" table:number-columns-spanned="8" table:number-rows-spanned="1" table:style-name="ce51">
            <text:p>7 798 600,00</text:p>
          </table:table-cell>
          <table:covered-table-cell table:number-columns-repeated="7"/>
          <table:table-cell table:style-name="ce18"/>
          <table:table-cell table:number-columns-repeated="7" table:style-name="ce28"/>
          <table:table-cell table:number-columns-repeated="4" table:style-name="ce27"/>
          <table:table-cell table:number-columns-repeated="13" table:style-name="ce4"/>
          <table:table-cell table:style-name="ce2"/>
          <table:table-cell office:value-type="string" table:style-name="ce44">
            <text:p>s3</text:p>
          </table:table-cell>
          <table:table-cell table:number-columns-repeated="16305"/>
        </table:table-row>
        <table:table-row table:style-name="ro19">
          <table:table-cell office:value-type="string" table:number-columns-spanned="28" table:number-rows-spanned="1" table:style-name="ce73">
            <text:p>УСЬОГО</text:p>
          </table:table-cell>
          <table:covered-table-cell table:number-columns-repeated="27"/>
          <table:table-cell office:value-type="float" office:value="7798600" table:number-columns-spanned="8" table:number-rows-spanned="1" table:style-name="ce51">
            <text:p>7 798 6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7798600" table:number-columns-spanned="8" table:number-rows-spanned="1" table:style-name="ce51">
            <text:p>7 798 600,00</text:p>
          </table:table-cell>
          <table:covered-table-cell table:number-columns-repeated="7"/>
          <table:table-cell table:number-columns-repeated="8" table:style-name="ce30"/>
          <table:table-cell table:number-columns-repeated="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4" table:number-rows-spanned="1" table:style-name="ce63">
            <text:p>10. Місцеві / регіональні програми, які виконуються в межах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6">
          <table:table-cell office:value-type="string" table:number-columns-spanned="64" table:number-rows-spanned="1" table:style-name="ce108">
            <text:p>гривень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20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4" table:number-rows-spanned="1" table:style-name="ce73">
            <text:p>Найменування місцевої / регіональної програми</text:p>
          </table:table-cell>
          <table:covered-table-cell table:number-columns-repeated="23"/>
          <table:table-cell office:value-type="string" table:number-columns-spanned="13" table:number-rows-spanned="1" table:style-name="ce73">
            <text:p>Документ, яким затверджено місцеву / регіональну програму<text:s/>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float" office:value="1" table:number-columns-spanned="3" table:number-rows-spanned="1" table:style-name="ce71">
            <text:p>1</text:p>
          </table:table-cell>
          <table:covered-table-cell table:number-columns-repeated="2"/>
          <table:table-cell office:value-type="float" office:value="2" table:number-columns-spanned="24" table:number-rows-spanned="1" table:style-name="ce71">
            <text:p>2</text:p>
          </table:table-cell>
          <table:covered-table-cell table:number-columns-repeated="23"/>
          <table:table-cell office:value-type="float" office:value="3" table:number-columns-spanned="13" table:number-rows-spanned="1" table:style-name="ce71">
            <text:p>3</text:p>
          </table:table-cell>
          <table:covered-table-cell table:number-columns-repeated="12"/>
          <table:table-cell office:value-type="float" office:value="4" table:number-columns-spanned="8" table:number-rows-spanned="1" table:style-name="ce71">
            <text:p>4</text:p>
          </table:table-cell>
          <table:covered-table-cell table:number-columns-repeated="7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73">
            <text:p>T4RXXXXG1S</text:p>
          </table:table-cell>
          <table:covered-table-cell table:number-columns-repeated="2"/>
          <table:table-cell office:value-type="string" table:number-columns-spanned="24" table:number-rows-spanned="1" table:style-name="ce104">
            <text:p>T4RXXXXG2S</text:p>
          </table:table-cell>
          <table:covered-table-cell table:number-columns-repeated="23"/>
          <table:table-cell office:value-type="string" table:number-columns-spanned="13" table:number-rows-spanned="1" table:style-name="ce104">
            <text:p>T4RXXXXG6S</text:p>
          </table:table-cell>
          <table:covered-table-cell table:number-columns-repeated="12"/>
          <table:table-cell office:value-type="string" table:number-columns-spanned="8" table:number-rows-spanned="1" table:style-name="ce70">
            <text:p>T4RXXXXG3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4</text:p>
          </table:table-cell>
          <table:covered-table-cell table:number-columns-repeated="7"/>
          <table:table-cell office:value-type="string" table:number-columns-spanned="8" table:number-rows-spanned="1" table:style-name="ce70">
            <text:p>T4RXXXXG5</text:p>
          </table:table-cell>
          <table:covered-table-cell table:number-columns-repeated="7"/>
          <table:table-cell table:number-columns-repeated="13" table:style-name="ce4"/>
          <table:table-cell table:number-columns-repeated="16307" table:style-name="ce2"/>
        </table:table-row>
        <table:table-row table:style-name="ro18">
          <table:table-cell office:value-type="float" office:value="1" table:number-columns-spanned="3" table:number-rows-spanned="1" table:style-name="ce73">
            <text:p>1</text:p>
          </table:table-cell>
          <table:covered-table-cell table:number-columns-repeated="2"/>
          <table:table-cell office:value-type="string" table:number-columns-spanned="24" table:number-rows-spanned="1" table:style-name="ce104">
            <text:p>Програма матеріальної підтримки населення міста Дубно на 2026-2030 роки</text:p>
          </table:table-cell>
          <table:covered-table-cell table:number-columns-repeated="23"/>
          <table:table-cell office:value-type="string" table:number-columns-spanned="13" table:number-rows-spanned="1" table:style-name="ce104">
            <text:p>Рішення міської ради</text:p>
          </table:table-cell>
          <table:covered-table-cell table:number-columns-repeated="12"/>
          <table:table-cell office:value-type="float" office:value="3957000" table:number-columns-spanned="8" table:number-rows-spanned="1" table:style-name="ce51">
            <text:p>3 957 0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3957000" table:number-columns-spanned="8" table:number-rows-spanned="1" table:style-name="ce51">
            <text:p>3 957 000,00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office:value-type="string" table:style-name="ce44">
            <text:p>s4</text:p>
          </table:table-cell>
          <table:table-cell table:number-columns-repeated="16305"/>
        </table:table-row>
        <table:table-row table:style-name="ro14">
          <table:table-cell office:value-type="float" office:value="2" table:number-columns-spanned="3" table:number-rows-spanned="1" table:style-name="ce73">
            <text:p>2</text:p>
          </table:table-cell>
          <table:covered-table-cell table:number-columns-repeated="2"/>
          <table:table-cell office:value-type="string" table:number-columns-spanned="24" table:number-rows-spanned="1" table:style-name="ce104">
            <text:p>Програма "Турбота"</text:p>
          </table:table-cell>
          <table:covered-table-cell table:number-columns-repeated="23"/>
          <table:table-cell office:value-type="string" table:number-columns-spanned="13" table:number-rows-spanned="1" table:style-name="ce104">
            <text:p>Рішення міської ради</text:p>
          </table:table-cell>
          <table:covered-table-cell table:number-columns-repeated="12"/>
          <table:table-cell office:value-type="float" office:value="3841600" table:number-columns-spanned="8" table:number-rows-spanned="1" table:style-name="ce51">
            <text:p>3 841 6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3841600" table:number-columns-spanned="8" table:number-rows-spanned="1" table:style-name="ce51">
            <text:p>3 841 600,00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" table:number-columns-spanned="3" table:number-rows-spanned="1" table:style-name="ce73">
            <text:p>3</text:p>
          </table:table-cell>
          <table:covered-table-cell table:number-columns-repeated="2"/>
          <table:table-cell office:value-type="string" table:number-columns-spanned="24" table:number-rows-spanned="1" table:style-name="ce104">
            <text:p><text:s/>Програма соціальної підтримки Захисників та Захисниць України</text:p>
          </table:table-cell>
          <table:covered-table-cell table:number-columns-repeated="23"/>
          <table:table-cell office:value-type="string" table:number-columns-spanned="13" table:number-rows-spanned="1" table:style-name="ce104">
            <text:p>Рішення міської ради</text:p>
          </table:table-cell>
          <table:covered-table-cell table:number-columns-repeated="12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string" table:number-columns-spanned="27" table:number-rows-spanned="1" table:style-name="ce73">
            <text:p>УСЬОГО</text:p>
          </table:table-cell>
          <table:covered-table-cell table:number-columns-repeated="26"/>
          <table:table-cell office:value-type="string" table:number-columns-spanned="13" table:number-rows-spanned="1" table:style-name="ce51">
            <text:p>X</text:p>
          </table:table-cell>
          <table:covered-table-cell table:number-columns-repeated="12"/>
          <table:table-cell office:value-type="float" office:value="7798600" table:number-columns-spanned="8" table:number-rows-spanned="1" table:style-name="ce51">
            <text:p>7 798 600,00</text:p>
          </table:table-cell>
          <table:covered-table-cell table:number-columns-repeated="7"/>
          <table:table-cell office:value-type="float" office:value="0" table:number-columns-spanned="8" table:number-rows-spanned="1" table:style-name="ce51">
            <text:p>0,00</text:p>
          </table:table-cell>
          <table:covered-table-cell table:number-columns-repeated="7"/>
          <table:table-cell office:value-type="float" office:value="7798600" table:number-columns-spanned="8" table:number-rows-spanned="1" table:style-name="ce51">
            <text:p>7 798 600,00</text:p>
          </table:table-cell>
          <table:covered-table-cell table:number-columns-repeated="7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27" table:style-name="ce39"/>
          <table:table-cell table:number-columns-repeated="37" table:style-name="ce25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3">
          <table:table-cell office:value-type="string" table:number-columns-spanned="64" table:number-rows-spanned="1" table:style-name="ce101">
            <text:p>11. Перелік та обсяги фінансування публічних інвестиційних проєктів / програм публічних інвестицій в межах бюджетної програми<text:s/></text:p>
          </table:table-cell>
          <table:covered-table-cell table:number-columns-repeated="63"/>
          <table:table-cell table:style-name="ce2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string" table:number-columns-spanned="64" table:number-rows-spanned="1" table:style-name="ce96">
            <text:p>гривень</text:p>
          </table:table-cell>
          <table:covered-table-cell table:number-columns-repeated="63"/>
          <table:table-cell table:style-name="ce41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22">
          <table:table-cell office:value-type="string" table:number-columns-spanned="3" table:number-rows-spanned="1" table:style-name="ce97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97">
            <text:p>Найменування публічного інвестиційного проєкту / програми публічних інвестицій</text:p>
          </table:table-cell>
          <table:covered-table-cell table:number-columns-repeated="19"/>
          <table:table-cell office:value-type="string" table:number-columns-spanned="9" table:number-rows-spanned="1" table:style-name="ce97">
            <text:p>Унікальний ідентифікатор проєкту / програми</text:p>
          </table:table-cell>
          <table:covered-table-cell table:number-columns-repeated="8"/>
          <table:table-cell office:value-type="string" table:number-columns-spanned="6" table:number-rows-spanned="1" table:style-name="ce97">
            <text:p>Період реалізації публічного інвестиційного проєкту / програми публічних інвестицій</text:p>
            <text:p>(рік початку і завершення)</text:p>
          </table:table-cell>
          <table:covered-table-cell table:number-columns-repeated="5"/>
          <table:table-cell office:value-type="string" table:number-columns-spanned="7" table:number-rows-spanned="1" table:style-name="ce97">
            <text:p>Загальна вартість публічного інвестиційного проєкту / програми публічних інвестицій (з урахуванням усіх джерел фінансування)</text:p>
          </table:table-cell>
          <table:covered-table-cell table:number-columns-repeated="6"/>
          <table:table-cell office:value-type="string" table:number-columns-spanned="7" table:number-rows-spanned="1" table:style-name="ce97">
            <text:p>Виконано (обсяг бюджетних коштів, спрямованих на реалізацію публічного інвестиційного проєкту / програми публічних інвестицій з початку періоду реалізації)</text:p>
          </table:table-cell>
          <table:covered-table-cell table:number-columns-repeated="6"/>
          <table:table-cell office:value-type="string" table:number-columns-spanned="7" table:number-rows-spanned="1" table:style-name="ce97">
            <text:p>Обсяг бюджетних коштів, спрямованих на реалізацію публічного інвестиційного проєкту / програми публічних інвестицій у 2026 році</text:p>
          </table:table-cell>
          <table:covered-table-cell table:number-columns-repeated="6"/>
          <table:table-cell office:value-type="string" table:number-columns-spanned="5" table:number-rows-spanned="1" table:style-name="ce97">
            <text:p>Рівень виконання проєкту / програми на кінець 2026 року, % (з урахуванням усіх джерел фінансування)</text:p>
          </table:table-cell>
          <table:covered-table-cell table:number-columns-repeated="4"/>
          <table:table-cell table:style-name="ce6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office:value-type="float" office:value="1" table:number-columns-spanned="3" table:number-rows-spanned="1" table:style-name="ce88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88">
            <text:p>2</text:p>
          </table:table-cell>
          <table:covered-table-cell table:number-columns-repeated="19"/>
          <table:table-cell office:value-type="float" office:value="3" table:number-columns-spanned="9" table:number-rows-spanned="1" table:style-name="ce88">
            <text:p>3</text:p>
          </table:table-cell>
          <table:covered-table-cell table:number-columns-repeated="8"/>
          <table:table-cell office:value-type="float" office:value="4" table:number-columns-spanned="6" table:number-rows-spanned="1" table:style-name="ce88">
            <text:p>4</text:p>
          </table:table-cell>
          <table:covered-table-cell table:number-columns-repeated="5"/>
          <table:table-cell office:value-type="float" office:value="5" table:number-columns-spanned="7" table:number-rows-spanned="1" table:style-name="ce88">
            <text:p>5</text:p>
          </table:table-cell>
          <table:covered-table-cell table:number-columns-repeated="6"/>
          <table:table-cell office:value-type="float" office:value="6" table:number-columns-spanned="7" table:number-rows-spanned="1" table:style-name="ce88">
            <text:p>6</text:p>
          </table:table-cell>
          <table:covered-table-cell table:number-columns-repeated="6"/>
          <table:table-cell office:value-type="float" office:value="7" table:number-columns-spanned="7" table:number-rows-spanned="1" table:style-name="ce88">
            <text:p>7</text:p>
          </table:table-cell>
          <table:covered-table-cell table:number-columns-repeated="6"/>
          <table:table-cell office:value-type="float" office:value="8" table:number-columns-spanned="5" table:number-rows-spanned="1" table:style-name="ce88">
            <text:p>8</text:p>
          </table:table-cell>
          <table:covered-table-cell table:number-columns-repeated="4"/>
          <table:table-cell table:style-name="ce40"/>
          <table:table-cell table:number-columns-repeated="12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 table:visibility="collapse">
          <table:table-cell office:value-type="string" table:number-columns-spanned="3" table:number-rows-spanned="1" table:style-name="ce79">
            <text:p>T9RXXXXG1S</text:p>
          </table:table-cell>
          <table:covered-table-cell table:number-columns-repeated="2"/>
          <table:table-cell office:value-type="string" table:number-columns-spanned="20" table:number-rows-spanned="1" table:style-name="ce139">
            <text:p>T9RXXXXG2S</text:p>
          </table:table-cell>
          <table:covered-table-cell table:number-columns-repeated="19"/>
          <table:table-cell office:value-type="string" table:number-columns-spanned="9" table:number-rows-spanned="1" table:style-name="ce79">
            <text:p>T9RXXXXG3S</text:p>
          </table:table-cell>
          <table:covered-table-cell table:number-columns-repeated="8"/>
          <table:table-cell office:value-type="string" table:number-columns-spanned="6" table:number-rows-spanned="1" table:style-name="ce79">
            <text:p>T9RXXXXG4S</text:p>
          </table:table-cell>
          <table:covered-table-cell table:number-columns-repeated="5"/>
          <table:table-cell office:value-type="string" table:number-columns-spanned="7" table:number-rows-spanned="1" table:style-name="ce92">
            <text:p>T9RXXXXG5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6</text:p>
          </table:table-cell>
          <table:covered-table-cell table:number-columns-repeated="6"/>
          <table:table-cell office:value-type="string" table:number-columns-spanned="7" table:number-rows-spanned="1" table:style-name="ce92">
            <text:p>T9RXXXXG7</text:p>
          </table:table-cell>
          <table:covered-table-cell table:number-columns-repeated="6"/>
          <table:table-cell office:value-type="string" table:number-columns-spanned="5" table:number-rows-spanned="1" table:style-name="ce92">
            <text:p>T9RXXXXG8</text:p>
          </table:table-cell>
          <table:covered-table-cell table:number-columns-repeated="4"/>
          <table:table-cell office:value-type="string" table:style-name="ce4">
            <text:p>T9RXXXXG9</text:p>
          </table:table-cell>
          <table:table-cell office:value-type="string" table:style-name="ce4">
            <text:p>T9RXXXXG10</text:p>
          </table:table-cell>
          <table:table-cell table:number-columns-repeated="11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spanned="3" table:number-rows-spanned="1" table:style-name="ce81"/>
          <table:covered-table-cell table:number-columns-repeated="2"/>
          <table:table-cell table:number-columns-spanned="20" table:number-rows-spanned="1" table:style-name="ce140"/>
          <table:covered-table-cell table:number-columns-repeated="19"/>
          <table:table-cell table:number-columns-spanned="9" table:number-rows-spanned="1" table:style-name="ce81"/>
          <table:covered-table-cell table:number-columns-repeated="8"/>
          <table:table-cell table:number-columns-spanned="6" table:number-rows-spanned="1" table:style-name="ce81"/>
          <table:covered-table-cell table:number-columns-repeated="5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7" table:number-rows-spanned="1" table:style-name="ce75"/>
          <table:covered-table-cell table:number-columns-repeated="6"/>
          <table:table-cell table:number-columns-spanned="5" table:number-rows-spanned="1" table:style-name="ce75"/>
          <table:covered-table-cell table:number-columns-repeated="4"/>
          <table:table-cell table:number-columns-repeated="2" table:style-name="ce42"/>
          <table:table-cell table:number-columns-repeated="11" table:style-name="ce20"/>
          <table:table-cell table:style-name="ce3"/>
          <table:table-cell office:value-type="string" table:style-name="ce8">
            <text:p>s9</text:p>
          </table:table-cell>
          <table:table-cell table:number-columns-repeated="16305" table:style-name="ce3"/>
        </table:table-row>
        <table:table-row table:style-name="ro19">
          <table:table-cell office:value-type="string" table:number-columns-spanned="23" table:number-rows-spanned="1" table:style-name="ce79">
            <text:p>УСЬОГО</text:p>
          </table:table-cell>
          <table:covered-table-cell table:number-columns-repeated="22"/>
          <table:table-cell office:value-type="string" table:number-columns-spanned="9" table:number-rows-spanned="1" table:style-name="ce79">
            <text:p>Х</text:p>
          </table:table-cell>
          <table:covered-table-cell table:number-columns-repeated="8"/>
          <table:table-cell office:value-type="string" table:number-columns-spanned="6" table:number-rows-spanned="1" table:style-name="ce79">
            <text:p>Х</text:p>
          </table:table-cell>
          <table:covered-table-cell table:number-columns-repeated="5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string" table:number-columns-spanned="7" table:number-rows-spanned="1" table:style-name="ce79">
            <text:p>Х</text:p>
          </table:table-cell>
          <table:covered-table-cell table:number-columns-repeated="6"/>
          <table:table-cell office:value-type="float" office:value="0" table:number-columns-spanned="7" table:number-rows-spanned="1" table:style-name="ce80">
            <text:p>0,00</text:p>
          </table:table-cell>
          <table:covered-table-cell table:number-columns-repeated="6"/>
          <table:table-cell office:value-type="string" table:number-columns-spanned="5" table:number-rows-spanned="1" table:style-name="ce79">
            <text:p>Х</text:p>
          </table:table-cell>
          <table:covered-table-cell table:number-columns-repeated="4"/>
          <table:table-cell table:number-columns-repeated="13" table:style-name="ce20"/>
          <table:table-cell table:style-name="ce3"/>
          <table:table-cell table:style-name="ce8"/>
          <table:table-cell table:number-columns-repeated="16305" table:style-name="ce3"/>
        </table:table-row>
        <table:table-row table:style-name="ro10">
          <table:table-cell table:number-columns-repeated="64" table:style-name="ce2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6">
          <table:table-cell office:value-type="string" table:number-columns-spanned="64" table:number-rows-spanned="1" table:style-name="ce63">
            <text:p>12. Результативні показники бюджетної програми</text:p>
          </table:table-cell>
          <table:covered-table-cell table:number-columns-repeated="63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">
          <table:table-cell office:value-type="string" table:number-columns-spanned="3" table:number-rows-spanned="1" table:style-name="ce73">
            <text:p>№ з/п</text:p>
          </table:table-cell>
          <table:covered-table-cell table:number-columns-repeated="2"/>
          <table:table-cell office:value-type="string" table:number-columns-spanned="20" table:number-rows-spanned="1" table:style-name="ce52">
            <text:p>Показники</text:p>
          </table:table-cell>
          <table:covered-table-cell table:number-columns-repeated="19"/>
          <table:table-cell office:value-type="string" table:number-columns-spanned="4" table:number-rows-spanned="1" table:style-name="ce73">
            <text:p>Одиниця виміру</text:p>
          </table:table-cell>
          <table:covered-table-cell table:number-columns-repeated="3"/>
          <table:table-cell office:value-type="string" table:number-columns-spanned="13" table:number-rows-spanned="1" table:style-name="ce52">
            <text:p>Джерело інформації</text:p>
          </table:table-cell>
          <table:covered-table-cell table:number-columns-repeated="12"/>
          <table:table-cell office:value-type="string" table:number-columns-spanned="8" table:number-rows-spanned="1" table:style-name="ce73">
            <text:p>Заг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Спеціальний фонд</text:p>
          </table:table-cell>
          <table:covered-table-cell table:number-columns-repeated="7"/>
          <table:table-cell office:value-type="string" table:number-columns-spanned="8" table:number-rows-spanned="1" table:style-name="ce73">
            <text:p>Разом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>
          <table:table-cell office:value-type="float" office:value="1" table:number-columns-spanned="3" table:number-rows-spanned="1" table:style-name="ce74">
            <text:p>1</text:p>
          </table:table-cell>
          <table:covered-table-cell table:number-columns-repeated="2"/>
          <table:table-cell office:value-type="float" office:value="2" table:number-columns-spanned="20" table:number-rows-spanned="1" table:style-name="ce71">
            <text:p>2</text:p>
          </table:table-cell>
          <table:covered-table-cell table:number-columns-repeated="19"/>
          <table:table-cell office:value-type="float" office:value="3" table:number-columns-spanned="4" table:number-rows-spanned="1" table:style-name="ce71">
            <text:p>3</text:p>
          </table:table-cell>
          <table:covered-table-cell table:number-columns-repeated="3"/>
          <table:table-cell office:value-type="float" office:value="4" table:number-columns-spanned="13" table:number-rows-spanned="1" table:style-name="ce71">
            <text:p>4</text:p>
          </table:table-cell>
          <table:covered-table-cell table:number-columns-repeated="12"/>
          <table:table-cell office:value-type="float" office:value="5" table:number-columns-spanned="8" table:number-rows-spanned="1" table:style-name="ce71">
            <text:p>5</text:p>
          </table:table-cell>
          <table:covered-table-cell table:number-columns-repeated="7"/>
          <table:table-cell office:value-type="float" office:value="6" table:number-columns-spanned="8" table:number-rows-spanned="1" table:style-name="ce71">
            <text:p>6</text:p>
          </table:table-cell>
          <table:covered-table-cell table:number-columns-repeated="7"/>
          <table:table-cell office:value-type="float" office:value="7" table:number-columns-spanned="8" table:number-rows-spanned="1" table:style-name="ce71">
            <text:p>7</text:p>
          </table:table-cell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9">
          <table:table-cell office:value-type="float" office:value="1" table:number-columns-spanned="3" table:number-rows-spanned="1" table:style-name="ce52">
            <text:p>1</text:p>
          </table:table-cell>
          <table:covered-table-cell table:number-columns-repeated="2"/>
          <table:table-cell office:value-type="string" table:number-columns-spanned="20" table:number-rows-spanned="1" table:style-name="ce52">
            <text:p>Затрат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spanned="8" table:number-rows-spanned="1" table:style-name="ce73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5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5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5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5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5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5RXXXXG7</text:p>
          </table:table-cell>
          <table:covered-table-cell table:number-columns-repeated="7"/>
          <table:table-cell office:value-type="string" table:style-name="ce4">
            <text:p>T5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3" table:number-columns-spanned="3" table:number-rows-spanned="1" table:style-name="ce158">
            <text:p>3</text:p>
          </table:table-cell>
          <table:covered-table-cell table:number-columns-repeated="2"/>
          <table:table-cell office:value-type="string" table:number-columns-spanned="20" table:number-rows-spanned="1" table:style-name="ce159">
            <text:p>обсяг видатків на надання матеріальної допомоги неповнолітнім дімям загиблих Захисників України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2863888" table:number-columns-spanned="8" table:number-rows-spanned="1" table:style-name="ce160">
            <text:p>2 863 88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863888" table:number-columns-spanned="8" table:number-rows-spanned="1" table:style-name="ce160">
            <text:p>2 863 888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795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5</text:p>
          </table:table-cell>
          <table:table-cell table:number-columns-repeated="16305"/>
        </table:table-row>
        <table:table-row table:style-name="ro18">
          <table:table-cell office:value-type="float" office:value="4" table:number-columns-spanned="3" table:number-rows-spanned="1" table:style-name="ce158">
            <text:p>4</text:p>
          </table:table-cell>
          <table:covered-table-cell table:number-columns-repeated="2"/>
          <table:table-cell office:value-type="string" table:number-columns-spanned="20" table:number-rows-spanned="1" table:style-name="ce159">
            <text:p>Обсяг видатків для надання матеріальної допомоги до визначних і святкових дат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717500" table:number-columns-spanned="8" table:number-rows-spanned="1" table:style-name="ce160">
            <text:p>717 5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17500" table:number-columns-spanned="8" table:number-rows-spanned="1" table:style-name="ce160">
            <text:p>717 5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5" table:number-columns-spanned="3" table:number-rows-spanned="1" table:style-name="ce158">
            <text:p>5</text:p>
          </table:table-cell>
          <table:covered-table-cell table:number-columns-repeated="2"/>
          <table:table-cell office:value-type="string" table:number-columns-spanned="20" table:number-rows-spanned="1" table:style-name="ce159">
            <text:p>Обсяг витрат на надання допомоги малозабезпеченим верствам населе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2325750" table:number-columns-spanned="8" table:number-rows-spanned="1" table:style-name="ce160">
            <text:p>2 325 7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325750" table:number-columns-spanned="8" table:number-rows-spanned="1" table:style-name="ce160">
            <text:p>2 325 7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1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6" table:number-columns-spanned="3" table:number-rows-spanned="1" table:style-name="ce158">
            <text:p>6</text:p>
          </table:table-cell>
          <table:covered-table-cell table:number-columns-repeated="2"/>
          <table:table-cell office:value-type="string" table:number-columns-spanned="20" table:number-rows-spanned="1" table:style-name="ce159">
            <text:p>Обсяг витрат <text:s/>на похова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31250" table:number-columns-spanned="8" table:number-rows-spanned="1" table:style-name="ce160">
            <text:p>31 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1250" table:number-columns-spanned="8" table:number-rows-spanned="1" table:style-name="ce160">
            <text:p>31 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1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7" table:number-columns-spanned="3" table:number-rows-spanned="1" table:style-name="ce158">
            <text:p>7</text:p>
          </table:table-cell>
          <table:covered-table-cell table:number-columns-repeated="2"/>
          <table:table-cell office:value-type="string" table:number-columns-spanned="20" table:number-rows-spanned="1" table:style-name="ce159">
            <text:p>Обсяг видатків для надання допомоги (подарунки, продуктові пакети, натуральна допомога)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240212" table:number-columns-spanned="8" table:number-rows-spanned="1" table:style-name="ce160">
            <text:p>240 21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40212" table:number-columns-spanned="8" table:number-rows-spanned="1" table:style-name="ce160">
            <text:p>240 21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6">
          <table:table-cell office:value-type="float" office:value="8" table:number-columns-spanned="3" table:number-rows-spanned="1" table:style-name="ce158">
            <text:p>8</text:p>
          </table:table-cell>
          <table:covered-table-cell table:number-columns-repeated="2"/>
          <table:table-cell office:value-type="string" table:number-columns-spanned="20" table:number-rows-spanned="1" table:style-name="ce159">
            <text:p>Одноразова матеріальна допомоги сім’ям загиблих або померлих захисників України, які віддали своє життя в боротьбі за незалежність України, для встановлення пам’ятників та облаштування місць їх похова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1600000" table:number-columns-spanned="8" table:number-rows-spanned="1" table:style-name="ce160">
            <text:p>1 60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600000" table:number-columns-spanned="8" table:number-rows-spanned="1" table:style-name="ce160">
            <text:p>1 60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7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28" table:number-columns-spanned="3" table:number-rows-spanned="1" table:style-name="ce158">
            <text:p>28</text:p>
          </table:table-cell>
          <table:covered-table-cell table:number-columns-repeated="2"/>
          <table:table-cell office:value-type="string" table:number-columns-spanned="20" table:number-rows-spanned="1" table:style-name="ce159">
            <text:p>Потребують матеріальної допомоги дітям (хлопчикам) загиблих Захисників Україн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33" table:number-columns-spanned="8" table:number-rows-spanned="1" table:style-name="ce160">
            <text:p>3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3" table:number-columns-spanned="8" table:number-rows-spanned="1" table:style-name="ce160">
            <text:p>33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29" table:number-columns-spanned="3" table:number-rows-spanned="1" table:style-name="ce158">
            <text:p>29</text:p>
          </table:table-cell>
          <table:covered-table-cell table:number-columns-repeated="2"/>
          <table:table-cell office:value-type="string" table:number-columns-spanned="20" table:number-rows-spanned="1" table:style-name="ce159">
            <text:p>Потребують матеріальної допомоги дітям (дівчаткам) загиблих Захисників Україн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47" table:number-columns-spanned="8" table:number-rows-spanned="1" table:style-name="ce160">
            <text:p>4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7" table:number-columns-spanned="8" table:number-rows-spanned="1" table:style-name="ce160">
            <text:p>47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33" table:number-columns-spanned="3" table:number-rows-spanned="1" table:style-name="ce158">
            <text:p>33</text:p>
          </table:table-cell>
          <table:covered-table-cell table:number-columns-repeated="2"/>
          <table:table-cell office:value-type="string" table:number-columns-spanned="20" table:number-rows-spanned="1" table:style-name="ce159">
            <text:p>Проведення <text:s/>зустрічей <text:s/>з ветеранами війни, членами <text:s/>сімей загиблих (зниклих безвісти), померлих Захисників та Захисниць України.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3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7" table:number-columns-spanned="3" table:number-rows-spanned="1" table:style-name="ce158">
            <text:p>37</text:p>
          </table:table-cell>
          <table:covered-table-cell table:number-columns-repeated="2"/>
          <table:table-cell office:value-type="string" table:number-columns-spanned="20" table:number-rows-spanned="1" table:style-name="ce159">
            <text:p>Обсяг видатків на відшкодування за надані транспортні послуги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кошторис</text:p>
          </table:table-cell>
          <table:covered-table-cell table:number-columns-repeated="12"/>
          <table:table-cell office:value-type="float" office:value="20000" table:number-columns-spanned="8" table:number-rows-spanned="1" table:style-name="ce160">
            <text:p>2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0000" table:number-columns-spanned="8" table:number-rows-spanned="1" table:style-name="ce160">
            <text:p>2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8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2" table:number-columns-spanned="3" table:number-rows-spanned="1" table:style-name="ce52">
            <text:p>2</text:p>
          </table:table-cell>
          <table:covered-table-cell table:number-columns-repeated="2"/>
          <table:table-cell office:value-type="string" table:number-columns-spanned="20" table:number-rows-spanned="1" table:style-name="ce52">
            <text:p>Продукту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6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6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6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6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6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6RXXXXG7</text:p>
          </table:table-cell>
          <table:covered-table-cell table:number-columns-repeated="7"/>
          <table:table-cell office:value-type="string" table:style-name="ce4">
            <text:p>T6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11" table:number-columns-spanned="3" table:number-rows-spanned="1" table:style-name="ce158">
            <text:p>11</text:p>
          </table:table-cell>
          <table:covered-table-cell table:number-columns-repeated="2"/>
          <table:table-cell office:value-type="string" table:number-columns-spanned="20" table:number-rows-spanned="1" table:style-name="ce159">
            <text:p>Кількість одержувавчів допомоги малозабезпечених верств населе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52">
            <text:p>рішення</text:p>
          </table:table-cell>
          <table:covered-table-cell table:number-columns-repeated="12"/>
          <table:table-cell office:value-type="float" office:value="550" table:number-columns-spanned="8" table:number-rows-spanned="1" table:style-name="ce160">
            <text:p>5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50" table:number-columns-spanned="8" table:number-rows-spanned="1" table:style-name="ce160">
            <text:p>5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18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6</text:p>
          </table:table-cell>
          <table:table-cell table:number-columns-repeated="16305"/>
        </table:table-row>
        <table:table-row table:style-name="ro14">
          <table:table-cell office:value-type="float" office:value="12" table:number-columns-spanned="3" table:number-rows-spanned="1" table:style-name="ce158">
            <text:p>12</text:p>
          </table:table-cell>
          <table:covered-table-cell table:number-columns-repeated="2"/>
          <table:table-cell office:value-type="string" table:number-columns-spanned="20" table:number-rows-spanned="1" table:style-name="ce159">
            <text:p>Кількість одержувачів допомоги на похова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52">
            <text:p>рішення</text:p>
          </table:table-cell>
          <table:covered-table-cell table:number-columns-repeated="12"/>
          <table:table-cell office:value-type="float" office:value="5" table:number-columns-spanned="8" table:number-rows-spanned="1" table:style-name="ce160">
            <text:p>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" table:number-columns-spanned="8" table:number-rows-spanned="1" table:style-name="ce160">
            <text:p>5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1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13" table:number-columns-spanned="3" table:number-rows-spanned="1" table:style-name="ce158">
            <text:p>13</text:p>
          </table:table-cell>
          <table:covered-table-cell table:number-columns-repeated="2"/>
          <table:table-cell office:value-type="string" table:number-columns-spanned="20" table:number-rows-spanned="1" table:style-name="ce159">
            <text:p>Кількість отримувачів (подарунки, продуктові пакети, натуральна допомога)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відношення організації</text:p>
          </table:table-cell>
          <table:covered-table-cell table:number-columns-repeated="12"/>
          <table:table-cell office:value-type="float" office:value="250" table:number-columns-spanned="8" table:number-rows-spanned="1" table:style-name="ce160">
            <text:p>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50" table:number-columns-spanned="8" table:number-rows-spanned="1" table:style-name="ce160">
            <text:p>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4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14" table:number-columns-spanned="3" table:number-rows-spanned="1" table:style-name="ce158">
            <text:p>14</text:p>
          </table:table-cell>
          <table:covered-table-cell table:number-columns-repeated="2"/>
          <table:table-cell office:value-type="string" table:number-columns-spanned="20" table:number-rows-spanned="1" table:style-name="ce159">
            <text:p>Кількість отримувачів <text:s/>матеріальної допомоги до визначних і святкових дат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рішення міської ради ( виконкому), розпорядження міського голови</text:p>
          </table:table-cell>
          <table:covered-table-cell table:number-columns-repeated="12"/>
          <table:table-cell office:value-type="float" office:value="220" table:number-columns-spanned="8" table:number-rows-spanned="1" table:style-name="ce160">
            <text:p>22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20" table:number-columns-spanned="8" table:number-rows-spanned="1" table:style-name="ce160">
            <text:p>22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16" table:number-columns-spanned="3" table:number-rows-spanned="1" table:style-name="ce158">
            <text:p>16</text:p>
          </table:table-cell>
          <table:covered-table-cell table:number-columns-repeated="2"/>
          <table:table-cell office:value-type="string" table:number-columns-spanned="20" table:number-rows-spanned="1" table:style-name="ce159">
            <text:p>Кількість одержувачів допомоги на встановлення пам`ятників</text:p>
          </table:table-cell>
          <table:covered-table-cell table:number-columns-repeated="19"/>
          <table:table-cell office:value-type="string" table:number-columns-spanned="4" table:number-rows-spanned="1" table:style-name="ce52">
            <text:p>осіб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32" table:number-columns-spanned="8" table:number-rows-spanned="1" table:style-name="ce160">
            <text:p>3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2" table:number-columns-spanned="8" table:number-rows-spanned="1" table:style-name="ce160">
            <text:p>3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72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34" table:number-columns-spanned="3" table:number-rows-spanned="1" table:style-name="ce158">
            <text:p>34</text:p>
          </table:table-cell>
          <table:covered-table-cell table:number-columns-repeated="2"/>
          <table:table-cell office:value-type="string" table:number-columns-spanned="20" table:number-rows-spanned="1" table:style-name="ce159">
            <text:p>Кількість проведених <text:s/>зустрічей <text:s/>з ветеранами війни, членами <text:s/>сімей загиблих (зниклих безвісти), померлих Захисників та Захисниць України.</text:p>
          </table:table-cell>
          <table:covered-table-cell table:number-columns-repeated="19"/>
          <table:table-cell office:value-type="string" table:number-columns-spanned="4" table:number-rows-spanned="1" table:style-name="ce52">
            <text:p>кількість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3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8" table:number-columns-spanned="3" table:number-rows-spanned="1" table:style-name="ce158">
            <text:p>38</text:p>
          </table:table-cell>
          <table:covered-table-cell table:number-columns-repeated="2"/>
          <table:table-cell office:value-type="string" table:number-columns-spanned="20" table:number-rows-spanned="1" table:style-name="ce159">
            <text:p>Кількість укладених договорів на відшкодування за надані транспортні послуги</text:p>
          </table:table-cell>
          <table:covered-table-cell table:number-columns-repeated="19"/>
          <table:table-cell office:value-type="string" table:number-columns-spanned="4" table:number-rows-spanned="1" table:style-name="ce52">
            <text:p>од.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станови</text:p>
          </table:table-cell>
          <table:covered-table-cell table:number-columns-repeated="12"/>
          <table:table-cell office:value-type="float" office:value="2" table:number-columns-spanned="8" table:number-rows-spanned="1" table:style-name="ce160">
            <text:p>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2" table:number-columns-spanned="8" table:number-rows-spanned="1" table:style-name="ce160">
            <text:p>2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8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3" table:number-columns-spanned="3" table:number-rows-spanned="1" table:style-name="ce52">
            <text:p>3</text:p>
          </table:table-cell>
          <table:covered-table-cell table:number-columns-repeated="2"/>
          <table:table-cell office:value-type="string" table:number-columns-spanned="20" table:number-rows-spanned="1" table:style-name="ce52">
            <text:p>Ефективн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7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7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7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7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7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7RXXXXG7</text:p>
          </table:table-cell>
          <table:covered-table-cell table:number-columns-repeated="7"/>
          <table:table-cell office:value-type="string" table:style-name="ce4">
            <text:p>T7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float" office:value="15" table:number-columns-spanned="3" table:number-rows-spanned="1" table:style-name="ce158">
            <text:p>15</text:p>
          </table:table-cell>
          <table:covered-table-cell table:number-columns-repeated="2"/>
          <table:table-cell office:value-type="string" table:number-columns-spanned="20" table:number-rows-spanned="1" table:style-name="ce159">
            <text:p>середні витрати на 1 отримувача матеріальної допомоги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4225.6400000000003" table:number-columns-spanned="8" table:number-rows-spanned="1" table:style-name="ce160">
            <text:p>4 225,6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225.6400000000003" table:number-columns-spanned="8" table:number-rows-spanned="1" table:style-name="ce160">
            <text:p>4 225,6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801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7</text:p>
          </table:table-cell>
          <table:table-cell table:number-columns-repeated="16305"/>
        </table:table-row>
        <table:table-row table:style-name="ro14">
          <table:table-cell office:value-type="float" office:value="18" table:number-columns-spanned="3" table:number-rows-spanned="1" table:style-name="ce158">
            <text:p>18</text:p>
          </table:table-cell>
          <table:covered-table-cell table:number-columns-repeated="2"/>
          <table:table-cell office:value-type="string" table:number-columns-spanned="20" table:number-rows-spanned="1" table:style-name="ce159">
            <text:p>Середня сума витрат на похова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6250" table:number-columns-spanned="8" table:number-rows-spanned="1" table:style-name="ce160">
            <text:p>6 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6250" table:number-columns-spanned="8" table:number-rows-spanned="1" table:style-name="ce160">
            <text:p>6 25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2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19" table:number-columns-spanned="3" table:number-rows-spanned="1" table:style-name="ce158">
            <text:p>19</text:p>
          </table:table-cell>
          <table:covered-table-cell table:number-columns-repeated="2"/>
          <table:table-cell office:value-type="string" table:number-columns-spanned="20" table:number-rows-spanned="1" table:style-name="ce159">
            <text:p>Середні витрати на 1 отримувача (подарунки, продуктові пакети, натуральна допомога)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961" table:number-columns-spanned="8" table:number-rows-spanned="1" table:style-name="ce160">
            <text:p>96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961" table:number-columns-spanned="8" table:number-rows-spanned="1" table:style-name="ce160">
            <text:p>96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6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4">
          <table:table-cell office:value-type="float" office:value="21" table:number-columns-spanned="3" table:number-rows-spanned="1" table:style-name="ce158">
            <text:p>21</text:p>
          </table:table-cell>
          <table:covered-table-cell table:number-columns-repeated="2"/>
          <table:table-cell office:value-type="string" table:number-columns-spanned="20" table:number-rows-spanned="1" table:style-name="ce159">
            <text:p>Середні витрати на встановлення пам`ятника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50000" table:number-columns-spanned="8" table:number-rows-spanned="1" table:style-name="ce160">
            <text:p>5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0000" table:number-columns-spanned="8" table:number-rows-spanned="1" table:style-name="ce160">
            <text:p>5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7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2" table:number-columns-spanned="3" table:number-rows-spanned="1" table:style-name="ce158">
            <text:p>32</text:p>
          </table:table-cell>
          <table:covered-table-cell table:number-columns-repeated="2"/>
          <table:table-cell office:value-type="string" table:number-columns-spanned="20" table:number-rows-spanned="1" table:style-name="ce159">
            <text:p>Середні витрати на 1 отримувача матеріальноїї допомоги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73">
            <text:p>рішення міської ради ( виконкому), розпорядження міського голови</text:p>
          </table:table-cell>
          <table:covered-table-cell table:number-columns-repeated="12"/>
          <table:table-cell office:value-type="float" office:value="3261.36" table:number-columns-spanned="8" table:number-rows-spanned="1" table:style-name="ce160">
            <text:p>3 261,3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3261.36" table:number-columns-spanned="8" table:number-rows-spanned="1" table:style-name="ce160">
            <text:p>3 261,36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2" table:number-columns-spanned="3" table:number-rows-spanned="1" table:style-name="ce158">
            <text:p>32</text:p>
          </table:table-cell>
          <table:covered-table-cell table:number-columns-repeated="2"/>
          <table:table-cell office:value-type="string" table:number-columns-spanned="20" table:number-rows-spanned="1" table:style-name="ce159">
            <text:p>Середні витрати на виплату допомоги дітям Захисників (хлопчики)</text:p>
          </table:table-cell>
          <table:covered-table-cell table:number-columns-repeated="19"/>
          <table:table-cell office:value-type="string" table:number-columns-spanned="4" table:number-rows-spanned="1" table:style-name="ce52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ок</text:p>
          </table:table-cell>
          <table:covered-table-cell table:number-columns-repeated="12"/>
          <table:table-cell office:value-type="float" office:value="1181.3499999999999" table:number-columns-spanned="8" table:number-rows-spanned="1" table:style-name="ce160">
            <text:p>1 181,3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181.3499999999999" table:number-columns-spanned="8" table:number-rows-spanned="1" table:style-name="ce160">
            <text:p>1 181,3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5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3" table:number-columns-spanned="3" table:number-rows-spanned="1" table:style-name="ce158">
            <text:p>33</text:p>
          </table:table-cell>
          <table:covered-table-cell table:number-columns-repeated="2"/>
          <table:table-cell office:value-type="string" table:number-columns-spanned="20" table:number-rows-spanned="1" table:style-name="ce159">
            <text:p>Середні витрати на виплату допомоги дітямЗахисників (дівчатка)</text:p>
          </table:table-cell>
          <table:covered-table-cell table:number-columns-repeated="19"/>
          <table:table-cell office:value-type="string" table:number-columns-spanned="4" table:number-rows-spanned="1" table:style-name="ce52">
            <text:p>тис.грн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ок</text:p>
          </table:table-cell>
          <table:covered-table-cell table:number-columns-repeated="12"/>
          <table:table-cell office:value-type="float" office:value="1682.538" table:number-columns-spanned="8" table:number-rows-spanned="1" table:style-name="ce160">
            <text:p>1 682,5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682.538" table:number-columns-spanned="8" table:number-rows-spanned="1" table:style-name="ce160">
            <text:p>1 682,54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5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35" table:number-columns-spanned="3" table:number-rows-spanned="1" table:style-name="ce158">
            <text:p>35</text:p>
          </table:table-cell>
          <table:covered-table-cell table:number-columns-repeated="2"/>
          <table:table-cell office:value-type="string" table:number-columns-spanned="20" table:number-rows-spanned="1" table:style-name="ce159">
            <text:p>Середні витрати на організацію проведення <text:s/>зустрічей <text:s/>з ветеранами війни, членами <text:s/>сімей загиблих (зниклих безвісти), померлих Захисників та Захисниць України.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і дані</text:p>
          </table:table-cell>
          <table:covered-table-cell table:number-columns-repeated="12"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3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9" table:number-columns-spanned="3" table:number-rows-spanned="1" table:style-name="ce158">
            <text:p>39</text:p>
          </table:table-cell>
          <table:covered-table-cell table:number-columns-repeated="2"/>
          <table:table-cell office:value-type="string" table:number-columns-spanned="20" table:number-rows-spanned="1" table:style-name="ce159">
            <text:p>Середні витрати на відшкодування за транспортні послуги</text:p>
          </table:table-cell>
          <table:covered-table-cell table:number-columns-repeated="19"/>
          <table:table-cell office:value-type="string" table:number-columns-spanned="4" table:number-rows-spanned="1" table:style-name="ce52">
            <text:p>грн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10000" table:number-columns-spanned="8" table:number-rows-spanned="1" table:style-name="ce160">
            <text:p>1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00" table:number-columns-spanned="8" table:number-rows-spanned="1" table:style-name="ce160">
            <text:p>10 0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87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41" table:number-columns-spanned="3" table:number-rows-spanned="1" table:style-name="ce158">
            <text:p>41</text:p>
          </table:table-cell>
          <table:covered-table-cell table:number-columns-repeated="2"/>
          <table:table-cell office:value-type="string" table:number-columns-spanned="20" table:number-rows-spanned="1" table:style-name="ce159">
            <text:p>Доступність та ефективність надання інформаційної та матеріальної допомоги під час та після кліматичних криз, погодніх явищ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5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42" table:number-columns-spanned="3" table:number-rows-spanned="1" table:style-name="ce158">
            <text:p>42</text:p>
          </table:table-cell>
          <table:covered-table-cell table:number-columns-repeated="2"/>
          <table:table-cell office:value-type="string" table:number-columns-spanned="20" table:number-rows-spanned="1" table:style-name="ce159">
            <text:p>Рівень задоволеності послугами соціального захисту серед постраждалого населення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73">
            <text:p>опитування</text:p>
          </table:table-cell>
          <table:covered-table-cell table:number-columns-repeated="12"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60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43" table:number-columns-spanned="3" table:number-rows-spanned="1" table:style-name="ce158">
            <text:p>43</text:p>
          </table:table-cell>
          <table:covered-table-cell table:number-columns-repeated="2"/>
          <table:table-cell office:value-type="string" table:number-columns-spanned="20" table:number-rows-spanned="1" table:style-name="ce159">
            <text:p>Швидкість та обсяг надання цільової допомоги як наслідок впливу кліматичних явищ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73">
            <text:p>облікові дані управління</text:p>
          </table:table-cell>
          <table:covered-table-cell table:number-columns-repeated="12"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61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45" table:number-columns-spanned="3" table:number-rows-spanned="1" table:style-name="ce158">
            <text:p>45</text:p>
          </table:table-cell>
          <table:covered-table-cell table:number-columns-repeated="2"/>
          <table:table-cell office:value-type="string" table:number-columns-spanned="20" table:number-rows-spanned="1" table:style-name="ce159">
            <text:p>Доступність інфраструктури для вразливих груп (укриття, пункти обігріву/охолодження) під час екстремальних погодних явищ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73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6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9">
          <table:table-cell office:value-type="float" office:value="4" table:number-columns-spanned="3" table:number-rows-spanned="1" table:style-name="ce52">
            <text:p>4</text:p>
          </table:table-cell>
          <table:covered-table-cell table:number-columns-repeated="2"/>
          <table:table-cell office:value-type="string" table:number-columns-spanned="20" table:number-rows-spanned="1" table:style-name="ce52">
            <text:p>Якості</text:p>
          </table:table-cell>
          <table:covered-table-cell table:number-columns-repeated="19"/>
          <table:table-cell table:number-columns-spanned="4" table:number-rows-spanned="1" table:style-name="ce52"/>
          <table:covered-table-cell table:number-columns-repeated="3"/>
          <table:table-cell table:number-columns-spanned="13" table:number-rows-spanned="1" table:style-name="ce52"/>
          <table:covered-table-cell table:number-columns-repeated="12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spanned="8" table:number-rows-spanned="1" table:style-name="ce70"/>
          <table:covered-table-cell table:number-columns-repeated="7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10" table:visibility="collapse">
          <table:table-cell office:value-type="string" table:number-columns-spanned="3" table:number-rows-spanned="1" table:style-name="ce52">
            <text:p>T8RXXXXG1S</text:p>
          </table:table-cell>
          <table:covered-table-cell table:number-columns-repeated="2"/>
          <table:table-cell office:value-type="string" table:number-columns-spanned="20" table:number-rows-spanned="1" table:style-name="ce69">
            <text:p>T8RXXXXG2S</text:p>
          </table:table-cell>
          <table:covered-table-cell table:number-columns-repeated="19"/>
          <table:table-cell office:value-type="string" table:number-columns-spanned="4" table:number-rows-spanned="1" table:style-name="ce52">
            <text:p>T8RXXXXG3S</text:p>
          </table:table-cell>
          <table:covered-table-cell table:number-columns-repeated="3"/>
          <table:table-cell office:value-type="string" table:number-columns-spanned="13" table:number-rows-spanned="1" table:style-name="ce52">
            <text:p>T8RXXXXG4S</text:p>
          </table:table-cell>
          <table:covered-table-cell table:number-columns-repeated="12"/>
          <table:table-cell office:value-type="string" table:number-columns-spanned="8" table:number-rows-spanned="1" table:style-name="ce70">
            <text:p>T8RXXXXG5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6</text:p>
          </table:table-cell>
          <table:covered-table-cell table:number-columns-repeated="7"/>
          <table:table-cell office:value-type="string" table:number-columns-spanned="8" table:number-rows-spanned="1" table:style-name="ce70">
            <text:p>T8RXXXXG7</text:p>
          </table:table-cell>
          <table:covered-table-cell table:number-columns-repeated="7"/>
          <table:table-cell office:value-type="string" table:style-name="ce4">
            <text:p>T8RXXXXG8S</text:p>
          </table:table-cell>
          <table:table-cell table:number-columns-repeated="12" table:style-name="ce4"/>
          <table:table-cell table:style-name="ce2"/>
          <table:table-cell table:style-name="ce8"/>
          <table:table-cell table:number-columns-repeated="16305"/>
        </table:table-row>
        <table:table-row table:style-name="ro18">
          <table:table-cell office:value-type="float" office:value="22" table:number-columns-spanned="3" table:number-rows-spanned="1" table:style-name="ce158">
            <text:p>22</text:p>
          </table:table-cell>
          <table:covered-table-cell/>
          <table:covered-table-cell/>
          <table:table-cell office:value-type="string" table:number-columns-spanned="20" table:number-rows-spanned="1" table:style-name="ce159">
            <text:p>Відсоток витрат на 1 отримувача матеріальної допомоги в розрахунку до минулого року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70" table:number-columns-spanned="8" table:number-rows-spanned="1" table:style-name="ce160">
            <text:p>7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70" table:number-columns-spanned="8" table:number-rows-spanned="1" table:style-name="ce160">
            <text:p>7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22_0_1</text:p>
          </table:table-cell>
          <table:table-cell table:number-columns-repeated="12" table:style-name="ce4"/>
          <table:table-cell table:style-name="ce2"/>
          <table:table-cell office:value-type="string" table:style-name="ce44">
            <text:p>s8</text:p>
          </table:table-cell>
          <table:table-cell table:number-columns-repeated="16305"/>
        </table:table-row>
        <table:table-row table:style-name="ro18">
          <table:table-cell office:value-type="float" office:value="23" table:number-columns-spanned="3" table:number-rows-spanned="1" table:style-name="ce158">
            <text:p>23</text:p>
          </table:table-cell>
          <table:covered-table-cell/>
          <table:covered-table-cell/>
          <table:table-cell office:value-type="string" table:number-columns-spanned="20" table:number-rows-spanned="1" table:style-name="ce159">
            <text:p>Відсоток витрат на 1 отримувача матеріальної допомоги на поховання одинокого розрахунку до минулого року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23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9">
          <table:table-cell office:value-type="float" office:value="24" table:number-columns-spanned="3" table:number-rows-spanned="1" table:style-name="ce158">
            <text:p>24</text:p>
          </table:table-cell>
          <table:covered-table-cell/>
          <table:covered-table-cell/>
          <table:table-cell office:value-type="string" table:number-columns-spanned="20" table:number-rows-spanned="1" table:style-name="ce159">
            <text:p>Частка фактичних отримувачів допомоги (подарунки, продуктові пакети, натуральна допомога) до визначних та святкових дат відносно кількості, які потребують отримання допомоги (подарунки, продуктові пакети, натуральна допомога)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6">
          <table:table-cell office:value-type="float" office:value="26" table:number-columns-spanned="3" table:number-rows-spanned="1" table:style-name="ce158">
            <text:p>26</text:p>
          </table:table-cell>
          <table:covered-table-cell/>
          <table:covered-table-cell/>
          <table:table-cell office:value-type="string" table:number-columns-spanned="20" table:number-rows-spanned="1" table:style-name="ce159">
            <text:p>Частка фактичних отримувачів матеріальної допомоги до визначних та святкових дат відносно кількості, які потребують отримання матеріальної допомоги до визначних та святкових дат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93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0" table:number-columns-spanned="3" table:number-rows-spanned="1" table:style-name="ce158">
            <text:p>30</text:p>
          </table:table-cell>
          <table:covered-table-cell/>
          <table:covered-table-cell/>
          <table:table-cell office:value-type="string" table:number-columns-spanned="20" table:number-rows-spanned="1" table:style-name="ce159">
            <text:p>Одержувачі матеріальної допомоги дітям (хлопчики) Захисників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41" table:number-columns-spanned="8" table:number-rows-spanned="1" table:style-name="ce160">
            <text:p>4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41" table:number-columns-spanned="8" table:number-rows-spanned="1" table:style-name="ce160">
            <text:p>41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1" table:number-columns-spanned="3" table:number-rows-spanned="1" table:style-name="ce158">
            <text:p>31</text:p>
          </table:table-cell>
          <table:covered-table-cell/>
          <table:covered-table-cell/>
          <table:table-cell office:value-type="string" table:number-columns-spanned="20" table:number-rows-spanned="1" table:style-name="ce159">
            <text:p>Одержувачі матеріальної допомоги дітям (дівчатка) Захисників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59" table:number-columns-spanned="8" table:number-rows-spanned="1" table:style-name="ce160">
            <text:p>5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59" table:number-columns-spanned="8" table:number-rows-spanned="1" table:style-name="ce160">
            <text:p>59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4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18">
          <table:table-cell office:value-type="float" office:value="33" table:number-columns-spanned="3" table:number-rows-spanned="1" table:style-name="ce158">
            <text:p>33</text:p>
          </table:table-cell>
          <table:covered-table-cell/>
          <table:covered-table-cell/>
          <table:table-cell office:value-type="string" table:number-columns-spanned="20" table:number-rows-spanned="1" table:style-name="ce159">
            <text:p>Відсоток виплаченої матеріальної допомоги до визначних та пам`ятних дат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35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36" table:number-columns-spanned="3" table:number-rows-spanned="1" table:style-name="ce158">
            <text:p>36</text:p>
          </table:table-cell>
          <table:covered-table-cell/>
          <table:covered-table-cell/>
          <table:table-cell office:value-type="string" table:number-columns-spanned="20" table:number-rows-spanned="1" table:style-name="ce159">
            <text:p>Відсоток проведених зустрічей <text:s/>з ветеранами війни, членами <text:s/>сімей загиблих (зниклих безвісти), померлих Захисників та Захисниць України.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ково</text:p>
          </table:table-cell>
          <table:covered-table-cell table:number-columns-repeated="12"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139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25">
          <table:table-cell office:value-type="float" office:value="40" table:number-columns-spanned="3" table:number-rows-spanned="1" table:style-name="ce158">
            <text:p>40</text:p>
          </table:table-cell>
          <table:covered-table-cell/>
          <table:covered-table-cell/>
          <table:table-cell office:value-type="string" table:number-columns-spanned="20" table:number-rows-spanned="1" table:style-name="ce159">
            <text:p>Відсоток виконання договорів на відшкодування за надані транспортні послуги з перевезення ветеранів війни, Захисників України, їх членів сімей</text:p>
          </table:table-cell>
          <table:covered-table-cell table:number-columns-repeated="19"/>
          <table:table-cell office:value-type="string" table:number-columns-spanned="4" table:number-rows-spanned="1" table:style-name="ce52">
            <text:p>відс.</text:p>
          </table:table-cell>
          <table:covered-table-cell table:number-columns-repeated="3"/>
          <table:table-cell office:value-type="string" table:number-columns-spanned="13" table:number-rows-spanned="1" table:style-name="ce52">
            <text:p>розрахунок</text:p>
          </table:table-cell>
          <table:covered-table-cell table:number-columns-repeated="12"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0" table:number-columns-spanned="8" table:number-rows-spanned="1" table:style-name="ce160">
            <text:p>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float" office:value="100" table:number-columns-spanned="8" table:number-rows-spanned="1" table:style-name="ce160">
            <text:p>100,00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2">
            <text:p>1088_0_1</text:p>
          </table:table-cell>
          <table:table-cell table:number-columns-repeated="12" table:style-name="ce4"/>
          <table:table-cell table:style-name="ce2"/>
          <table:table-cell table:style-name="ce44"/>
          <table:table-cell table:number-columns-repeated="16305"/>
        </table:table-row>
        <table:table-row table:style-name="ro3">
          <table:table-cell table:number-columns-repeated="40" table:style-name="ce27"/>
          <table:table-cell table:number-columns-repeated="24" table:style-name="ce31"/>
          <table:table-cell table:number-columns-repeated="13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77" table:style-name="ce4"/>
          <table:table-cell table:style-name="ce2"/>
          <table:table-cell table:style-name="ce8"/>
          <table:table-cell table:number-columns-repeated="16305"/>
        </table:table-row>
        <table:table-row table:style-name="ro2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Валентина БУЩУК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14">
          <table:table-cell office:value-type="string" table:number-columns-spanned="6" table:number-rows-spanned="1" table:style-name="ce60">
            <text:p>ПОГОДЖЕНО:</text:p>
          </table:table-cell>
          <table:covered-table-cell table:number-columns-repeated="5"/>
          <table:table-cell table:number-columns-repeated="71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45" table:number-rows-spanned="1" table:style-name="ce61">
            <text:p>Фінансове управління Дубенської міської ради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45" table:number-rows-spanned="1" table:style-name="ce62">
            <text:p>(Назва місцевого фінансового органу)</text:p>
          </table:table-cell>
          <table:covered-table-cell table:number-columns-repeated="44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8">
          <table:table-cell table:number-columns-repeated="45" table:style-name="ce12"/>
          <table:table-cell table:number-columns-repeated="32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22" table:number-rows-spanned="1" table:style-name="ce63">
            <text:p>Начальник управління</text:p>
          </table:table-cell>
          <table:covered-table-cell table:number-columns-repeated="21"/>
          <table:table-cell table:number-columns-spanned="17" table:number-rows-spanned="1" table:style-name="ce64"/>
          <table:covered-table-cell table:number-columns-repeated="16"/>
          <table:table-cell table:style-name="ce21"/>
          <table:table-cell office:value-type="string" table:number-columns-spanned="19" table:number-rows-spanned="1" table:style-name="ce65">
            <text:p>Світлана РОЗМИСЛОВИЧ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table:number-columns-repeated="22" table:style-name="ce4"/>
          <table:table-cell office:value-type="string" table:number-columns-spanned="17" table:number-rows-spanned="1" table:style-name="ce58">
            <text:p>(підпис)</text:p>
          </table:table-cell>
          <table:covered-table-cell table:number-columns-repeated="16"/>
          <table:table-cell table:style-name="ce4"/>
          <table:table-cell office:value-type="string" table:number-columns-spanned="19" table:number-rows-spanned="1" table:style-name="ce58">
            <text:p>(Власне ім’я, ПРІЗВИЩЕ)</text:p>
          </table:table-cell>
          <table:covered-table-cell table:number-columns-repeated="18"/>
          <table:table-cell table:number-columns-repeated="18" table:style-name="ce4"/>
          <table:table-cell table:style-name="ce2"/>
          <table:table-cell table:style-name="ce8"/>
          <table:table-cell table:number-columns-repeated="16305"/>
        </table:table-row>
        <table:table-row table:style-name="ro3">
          <table:table-cell office:value-type="string" table:number-columns-spanned="8" table:number-rows-spanned="1" table:style-name="ce59">
            <text:p><text:s text:c="2"/>. <text:s/>.<text:s text:c="4"/></text:p>
          </table:table-cell>
          <table:covered-table-cell table:number-columns-repeated="7"/>
          <table:table-cell table:number-columns-repeated="69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number-columns-spanned="8" table:number-rows-spanned="1" table:style-name="ce58">
            <text:p>(Дата погодження)</text:p>
          </table:table-cell>
          <table:covered-table-cell table:number-columns-repeated="7"/>
          <table:table-cell table:number-columns-repeated="9" table:style-name="ce22"/>
          <table:table-cell table:number-columns-repeated="60" table:style-name="ce4"/>
          <table:table-cell table:style-name="ce2"/>
          <table:table-cell table:style-name="ce8"/>
          <table:table-cell table:number-columns-repeated="16305"/>
        </table:table-row>
        <table:table-row table:style-name="ro4">
          <table:table-cell office:value-type="string" table:style-name="ce4">
            <text:p>М.П.</text:p>
          </table:table-cell>
          <table:table-cell table:number-columns-repeated="76" table:style-name="ce4"/>
          <table:table-cell table:style-name="ce2"/>
          <table:table-cell table:style-name="ce8"/>
          <table:table-cell table:number-columns-repeated="16305"/>
        </table:table-row>
        <table:table-row table:number-rows-repeated="1048449" table:style-name="ro4">
          <table:table-cell table:number-columns-repeated="16384"/>
        </table:table-row>
        <table:named-expressions>
          <table:named-range table:name="__EDRPOU" table:cell-range-address="КПК0813242.$AT$13" table:base-cell-address="КПК0813242.$A$1"/>
          <table:named-range table:name="__EDRPOU_VV" table:cell-range-address="КПК0813242.$BC$16" table:base-cell-address="КПК0813242.$A$1"/>
          <table:named-range table:name="__KFKV" table:cell-range-address="КПК0813242.$BB$19" table:base-cell-address="КПК0813242.$A$1"/>
          <table:named-range table:name="__KLB" table:cell-range-address="КПК0813242.$BC$13" table:base-cell-address="КПК0813242.$A$1"/>
          <table:named-range table:name="__KPKVKMB" table:cell-range-address="КПК0813242.$AC$19" table:base-cell-address="КПК0813242.$A$1"/>
          <table:named-range table:name="__KTPKVKMB" table:cell-range-address="КПК0813242.$AO$19" table:base-cell-address="КПК0813242.$A$1"/>
          <table:named-range table:name="__KTVKVK" table:cell-range-address="КПК0813242.$AH$13" table:base-cell-address="КПК0813242.$A$1"/>
          <table:named-range table:name="__KTVKVKVV" table:cell-range-address="КПК0813242.$AH$16" table:base-cell-address="КПК0813242.$A$1"/>
          <table:named-range table:name="__NAME_ORG" table:cell-range-address="КПК0813242.$B$13" table:base-cell-address="КПК0813242.$A$1"/>
          <table:named-range table:name="__NAME_ORGVV" table:cell-range-address="КПК0813242.$B$16" table:base-cell-address="КПК0813242.$A$1"/>
          <table:named-range table:name="__NAME_TPKVKMB" table:cell-range-address="КПК0813242.$B$19" table:base-cell-address="КПК0813242.$A$1"/>
          <table:named-range table:name="_AS_SF" table:cell-range-address="КПК0813242.$I$23" table:base-cell-address="КПК0813242.$A$1"/>
          <table:named-range table:name="_AS_TOTAL" table:cell-range-address="КПК0813242.$U$22" table:base-cell-address="КПК0813242.$A$1"/>
          <table:named-range table:name="_AS_ZF" table:cell-range-address="КПК0813242.$AS$22" table:base-cell-address="КПК0813242.$A$1"/>
          <table:named-range table:name="_BASES" table:cell-range-address="КПК0813242.$A$37" table:base-cell-address="КПК0813242.$A$1"/>
          <table:named-range table:name="_DATE2" table:cell-range-address="КПК0813242.$A$125" table:base-cell-address="КПК0813242.$A$1"/>
          <table:named-range table:name="_DATEDOC" table:cell-range-address="КПК0813242.$AO$7" table:base-cell-address="КПК0813242.$A$1"/>
          <table:named-range table:name="_GOAL" table:cell-range-address="КПК0813242.$A$30" table:base-cell-address="КПК0813242.$A$1"/>
          <table:named-range table:name="_HBOS" table:cell-range-address="КПК0813242.$AO$117" table:base-cell-address="КПК0813242.$A$1"/>
          <table:named-range table:name="_HBOSFO" table:cell-range-address="КПК0813242.$AO$123" table:base-cell-address="КПК0813242.$A$1"/>
          <table:named-range table:name="_NAME_FINORG" table:cell-range-address="КПК0813242.$A$120" table:base-cell-address="КПК0813242.$A$1"/>
          <table:named-range table:name="_NUMDOC" table:cell-range-address="КПК0813242.$AW$7" table:base-cell-address="КПК0813242.$A$1"/>
          <table:named-range table:name="_R01G3" table:cell-range-address="КПК0813242.$AC$45" table:base-cell-address="КПК0813242.$A$1"/>
          <table:named-range table:name="_R01G4" table:cell-range-address="КПК0813242.$AK$45" table:base-cell-address="КПК0813242.$A$1"/>
          <table:named-range table:name="_R01G5" table:cell-range-address="КПК0813242.$AS$45" table:base-cell-address="КПК0813242.$A$1"/>
          <table:named-range table:name="_R02G3" table:cell-range-address="КПК0813242.$AO$55" table:base-cell-address="КПК0813242.$A$1"/>
          <table:named-range table:name="_R02G4" table:cell-range-address="КПК0813242.$AW$55" table:base-cell-address="КПК0813242.$A$1"/>
          <table:named-range table:name="_R02G5" table:cell-range-address="КПК0813242.$BE$55" table:base-cell-address="КПК0813242.$A$1"/>
          <table:named-range table:name="_R03G7" table:cell-range-address="КПК0813242.$BA$63" table:base-cell-address="КПК0813242.$A$1"/>
          <table:named-range table:name="T1RXXXXG1S" table:cell-range-address="КПК0813242.$BM$26" table:base-cell-address="КПК0813242.$A$1"/>
          <table:named-range table:name="T1RXXXXG2S" table:cell-range-address="КПК0813242.$A$26" table:base-cell-address="КПК0813242.$A$1"/>
          <table:named-range table:name="T2RXXXXG1S" table:cell-range-address="КПК0813242.$BM$33" table:base-cell-address="КПК0813242.$A$1"/>
          <table:named-range table:name="T2RXXXXG2S" table:cell-range-address="КПК0813242.$A$33" table:base-cell-address="КПК0813242.$A$1"/>
          <table:named-range table:name="T3RXXXXG1S" table:cell-range-address="КПК0813242.$A$43" table:base-cell-address="КПК0813242.$A$1"/>
          <table:named-range table:name="T3RXXXXG2S" table:cell-range-address="КПК0813242.$D$43" table:base-cell-address="КПК0813242.$A$1"/>
          <table:named-range table:name="T3RXXXXG3" table:cell-range-address="КПК0813242.$AC$43" table:base-cell-address="КПК0813242.$A$1"/>
          <table:named-range table:name="T3RXXXXG4" table:cell-range-address="КПК0813242.$AK$43" table:base-cell-address="КПК0813242.$A$1"/>
          <table:named-range table:name="T3RXXXXG5" table:cell-range-address="КПК0813242.$AS$43" table:base-cell-address="КПК0813242.$A$1"/>
          <table:named-range table:name="T4RXXXXG1S" table:cell-range-address="КПК0813242.$A$51" table:base-cell-address="КПК0813242.$A$1"/>
          <table:named-range table:name="T4RXXXXG2S" table:cell-range-address="КПК0813242.$D$51" table:base-cell-address="КПК0813242.$A$1"/>
          <table:named-range table:name="T4RXXXXG3" table:cell-range-address="КПК0813242.$AO$51" table:base-cell-address="КПК0813242.$A$1"/>
          <table:named-range table:name="T4RXXXXG4" table:cell-range-address="КПК0813242.$AW$51" table:base-cell-address="КПК0813242.$A$1"/>
          <table:named-range table:name="T4RXXXXG5" table:cell-range-address="КПК0813242.$BE$51" table:base-cell-address="КПК0813242.$A$1"/>
          <table:named-range table:name="T4RXXXXG6S" table:cell-range-address="КПК0813242.$AB$51" table:base-cell-address="КПК0813242.$A$1"/>
          <table:named-range table:name="T5RXXXXG1S" table:cell-range-address="КПК0813242.$A$69" table:base-cell-address="КПК0813242.$A$1"/>
          <table:named-range table:name="T5RXXXXG2S" table:cell-range-address="КПК0813242.$D$69" table:base-cell-address="КПК0813242.$A$1"/>
          <table:named-range table:name="T5RXXXXG3S" table:cell-range-address="КПК0813242.$X$69" table:base-cell-address="КПК0813242.$A$1"/>
          <table:named-range table:name="T5RXXXXG4S" table:cell-range-address="КПК0813242.$AB$69" table:base-cell-address="КПК0813242.$A$1"/>
          <table:named-range table:name="T5RXXXXG5" table:cell-range-address="КПК0813242.$AO$69" table:base-cell-address="КПК0813242.$A$1"/>
          <table:named-range table:name="T5RXXXXG6" table:cell-range-address="КПК0813242.$AW$69" table:base-cell-address="КПК0813242.$A$1"/>
          <table:named-range table:name="T5RXXXXG7" table:cell-range-address="КПК0813242.$BE$69" table:base-cell-address="КПК0813242.$A$1"/>
          <table:named-range table:name="T5RXXXXG8S" table:cell-range-address="КПК0813242.$BM$69" table:base-cell-address="КПК0813242.$A$1"/>
          <table:named-range table:name="T6RXXXXG1S" table:cell-range-address="КПК0813242.$A$81" table:base-cell-address="КПК0813242.$A$1"/>
          <table:named-range table:name="T6RXXXXG2S" table:cell-range-address="КПК0813242.$D$81" table:base-cell-address="КПК0813242.$A$1"/>
          <table:named-range table:name="T6RXXXXG3S" table:cell-range-address="КПК0813242.$X$81" table:base-cell-address="КПК0813242.$A$1"/>
          <table:named-range table:name="T6RXXXXG4S" table:cell-range-address="КПК0813242.$AB$81" table:base-cell-address="КПК0813242.$A$1"/>
          <table:named-range table:name="T6RXXXXG5" table:cell-range-address="КПК0813242.$AO$81" table:base-cell-address="КПК0813242.$A$1"/>
          <table:named-range table:name="T6RXXXXG6" table:cell-range-address="КПК0813242.$AW$81" table:base-cell-address="КПК0813242.$A$1"/>
          <table:named-range table:name="T6RXXXXG7" table:cell-range-address="КПК0813242.$BE$81" table:base-cell-address="КПК0813242.$A$1"/>
          <table:named-range table:name="T6RXXXXG8S" table:cell-range-address="КПК0813242.$BM$81" table:base-cell-address="КПК0813242.$A$1"/>
          <table:named-range table:name="T7RXXXXG1S" table:cell-range-address="КПК0813242.$A$90" table:base-cell-address="КПК0813242.$A$1"/>
          <table:named-range table:name="T7RXXXXG2S" table:cell-range-address="КПК0813242.$D$90" table:base-cell-address="КПК0813242.$A$1"/>
          <table:named-range table:name="T7RXXXXG3S" table:cell-range-address="КПК0813242.$X$90" table:base-cell-address="КПК0813242.$A$1"/>
          <table:named-range table:name="T7RXXXXG4S" table:cell-range-address="КПК0813242.$AB$90" table:base-cell-address="КПК0813242.$A$1"/>
          <table:named-range table:name="T7RXXXXG5" table:cell-range-address="КПК0813242.$AO$90" table:base-cell-address="КПК0813242.$A$1"/>
          <table:named-range table:name="T7RXXXXG6" table:cell-range-address="КПК0813242.$AW$90" table:base-cell-address="КПК0813242.$A$1"/>
          <table:named-range table:name="T7RXXXXG7" table:cell-range-address="КПК0813242.$BE$90" table:base-cell-address="КПК0813242.$A$1"/>
          <table:named-range table:name="T7RXXXXG8S" table:cell-range-address="КПК0813242.$BM$90" table:base-cell-address="КПК0813242.$A$1"/>
          <table:named-range table:name="T8RXXXXG1S" table:cell-range-address="КПК0813242.$A$105" table:base-cell-address="КПК0813242.$A$1"/>
          <table:named-range table:name="T8RXXXXG2S" table:cell-range-address="КПК0813242.$D$105" table:base-cell-address="КПК0813242.$A$1"/>
          <table:named-range table:name="T8RXXXXG3S" table:cell-range-address="КПК0813242.$X$105" table:base-cell-address="КПК0813242.$A$1"/>
          <table:named-range table:name="T8RXXXXG4S" table:cell-range-address="КПК0813242.$AB$105" table:base-cell-address="КПК0813242.$A$1"/>
          <table:named-range table:name="T8RXXXXG5" table:cell-range-address="КПК0813242.$AO$105" table:base-cell-address="КПК0813242.$A$1"/>
          <table:named-range table:name="T8RXXXXG6" table:cell-range-address="КПК0813242.$AW$105" table:base-cell-address="КПК0813242.$A$1"/>
          <table:named-range table:name="T8RXXXXG7" table:cell-range-address="КПК0813242.$BE$105" table:base-cell-address="КПК0813242.$A$1"/>
          <table:named-range table:name="T8RXXXXG8S" table:cell-range-address="КПК0813242.$BM$105" table:base-cell-address="КПК0813242.$A$1"/>
          <table:named-range table:name="T9RXXXXG10" table:cell-range-address="КПК0813242.$BN$61" table:base-cell-address="КПК0813242.$A$1"/>
          <table:named-range table:name="T9RXXXXG1S" table:cell-range-address="КПК0813242.$A$61" table:base-cell-address="КПК0813242.$A$1"/>
          <table:named-range table:name="T9RXXXXG2S" table:cell-range-address="КПК0813242.$D$61" table:base-cell-address="КПК0813242.$A$1"/>
          <table:named-range table:name="T9RXXXXG3S" table:cell-range-address="КПК0813242.$X$61" table:base-cell-address="КПК0813242.$A$1"/>
          <table:named-range table:name="T9RXXXXG4S" table:cell-range-address="КПК0813242.$AG$61" table:base-cell-address="КПК0813242.$A$1"/>
          <table:named-range table:name="T9RXXXXG5" table:cell-range-address="КПК0813242.$AM$61" table:base-cell-address="КПК0813242.$A$1"/>
          <table:named-range table:name="T9RXXXXG6" table:cell-range-address="КПК0813242.$AT$61" table:base-cell-address="КПК0813242.$A$1"/>
          <table:named-range table:name="T9RXXXXG7" table:cell-range-address="КПК0813242.$BA$61" table:base-cell-address="КПК0813242.$A$1"/>
          <table:named-range table:name="T9RXXXXG8" table:cell-range-address="КПК0813242.$BH$61" table:base-cell-address="КПК0813242.$A$1"/>
          <table:named-range table:name="T9RXXXXG9" table:cell-range-address="КПК0813242.$BM$61" table:base-cell-address="КПК0813242.$A$1"/>
          <table:named-range table:name="TABL1" table:cell-range-address="КПК0813242.$A$26:КПК0813242.$BM$26" table:base-cell-address="КПК0813242.$A$1"/>
          <table:named-range table:name="TABL2" table:cell-range-address="КПК0813242.$A$33:КПК0813242.$BM$33" table:base-cell-address="КПК0813242.$A$1"/>
          <table:named-range table:name="TABL3" table:cell-range-address="КПК0813242.$A$43:КПК0813242.$AZ$43" table:base-cell-address="КПК0813242.$A$1"/>
          <table:named-range table:name="TABL4" table:cell-range-address="КПК0813242.$A$51:КПК0813242.$BL$51" table:base-cell-address="КПК0813242.$A$1"/>
          <table:named-range table:name="TABL5" table:cell-range-address="КПК0813242.$A$69:КПК0813242.$BM$69" table:base-cell-address="КПК0813242.$A$1"/>
          <table:named-range table:name="TABL6" table:cell-range-address="КПК0813242.$A$81:КПК0813242.$BM$81" table:base-cell-address="КПК0813242.$A$1"/>
          <table:named-range table:name="TABL7" table:cell-range-address="КПК0813242.$A$90:КПК0813242.$BM$90" table:base-cell-address="КПК0813242.$A$1"/>
          <table:named-range table:name="TABL8" table:cell-range-address="КПК0813242.$A$105:КПК0813242.$BM$105" table:base-cell-address="КПК0813242.$A$1"/>
          <table:named-range table:name="TABL9" table:cell-range-address="КПК0813242.$A$61:КПК0813242.$BN$61" table:base-cell-address="КПК0813242.$A$1"/>
          <table:named-range table:name="Print_Area" table:cell-range-address="КПК0813242.$A$1:КПК0813242.$BM$127" table:base-cell-address="КПК0813242.$A$1"/>
        </table:named-expressions>
      </table:table>
      <table:named-expressions>
        <table:named-expression table:name="__EDRPOU" table:expression="of:=[.#REF!]" table:base-cell-address="КПК0813032.$A$1"/>
        <table:named-expression table:name="__EDRPOU_VV" table:expression="of:=[.#REF!]" table:base-cell-address="КПК0813032.$A$1"/>
        <table:named-expression table:name="__KFKV" table:expression="of:=[.#REF!]" table:base-cell-address="КПК0813032.$A$1"/>
        <table:named-expression table:name="__KLB" table:expression="of:=[.#REF!]" table:base-cell-address="КПК0813032.$A$1"/>
        <table:named-expression table:name="__KPKVKMB" table:expression="of:=[.#REF!]" table:base-cell-address="КПК0813032.$A$1"/>
        <table:named-expression table:name="__KTPKVKMB" table:expression="of:=[.#REF!]" table:base-cell-address="КПК0813032.$A$1"/>
        <table:named-expression table:name="__KTVKVK" table:expression="of:=[.#REF!]" table:base-cell-address="КПК0813032.$A$1"/>
        <table:named-expression table:name="__KTVKVKVV" table:expression="of:=[.#REF!]" table:base-cell-address="КПК0813032.$A$1"/>
        <table:named-expression table:name="__NAME_ORG" table:expression="of:=[.#REF!]" table:base-cell-address="КПК0813032.$A$1"/>
        <table:named-expression table:name="__NAME_ORGVV" table:expression="of:=[.#REF!]" table:base-cell-address="КПК0813032.$A$1"/>
        <table:named-expression table:name="__NAME_TPKVKMB" table:expression="of:=[.#REF!]" table:base-cell-address="КПК0813032.$A$1"/>
        <table:named-expression table:name="_AS_SF" table:expression="of:=[.#REF!]" table:base-cell-address="КПК0813032.$A$1"/>
        <table:named-expression table:name="_AS_TOTAL" table:expression="of:=[.#REF!]" table:base-cell-address="КПК0813032.$A$1"/>
        <table:named-expression table:name="_AS_ZF" table:expression="of:=[.#REF!]" table:base-cell-address="КПК0813032.$A$1"/>
        <table:named-expression table:name="_BASES" table:expression="of:=[.#REF!]" table:base-cell-address="КПК0813032.$A$1"/>
        <table:named-expression table:name="_DATE2" table:expression="of:=[.#REF!]" table:base-cell-address="КПК0813032.$A$1"/>
        <table:named-expression table:name="_DATEDOC" table:expression="of:=[.#REF!]" table:base-cell-address="КПК0813032.$A$1"/>
        <table:named-expression table:name="_GOAL" table:expression="of:=[.#REF!]" table:base-cell-address="КПК0813032.$A$1"/>
        <table:named-expression table:name="_HBOS" table:expression="of:=[.#REF!]" table:base-cell-address="КПК0813032.$A$1"/>
        <table:named-expression table:name="_HBOSFO" table:expression="of:=[.#REF!]" table:base-cell-address="КПК0813032.$A$1"/>
        <table:named-expression table:name="_NAME_FINORG" table:expression="of:=[.#REF!]" table:base-cell-address="КПК0813032.$A$1"/>
        <table:named-expression table:name="_NUMDOC" table:expression="of:=[.#REF!]" table:base-cell-address="КПК0813032.$A$1"/>
        <table:named-expression table:name="_R01G3" table:expression="of:=[.#REF!]" table:base-cell-address="КПК0813032.$A$1"/>
        <table:named-expression table:name="_R01G4" table:expression="of:=[.#REF!]" table:base-cell-address="КПК0813032.$A$1"/>
        <table:named-expression table:name="_R01G5" table:expression="of:=[.#REF!]" table:base-cell-address="КПК0813032.$A$1"/>
        <table:named-expression table:name="_R02G3" table:expression="of:=[.#REF!]" table:base-cell-address="КПК0813032.$A$1"/>
        <table:named-expression table:name="_R02G4" table:expression="of:=[.#REF!]" table:base-cell-address="КПК0813032.$A$1"/>
        <table:named-expression table:name="_R02G5" table:expression="of:=[.#REF!]" table:base-cell-address="КПК0813032.$A$1"/>
        <table:named-expression table:name="_R03G7" table:expression="of:=[.#REF!]" table:base-cell-address="КПК0813032.$A$1"/>
        <table:named-expression table:name="T1RXXXXG1S" table:expression="of:=[.#REF!]" table:base-cell-address="КПК0813032.$A$1"/>
        <table:named-expression table:name="T1RXXXXG2S" table:expression="of:=[.#REF!]" table:base-cell-address="КПК0813032.$A$1"/>
        <table:named-expression table:name="T2RXXXXG1S" table:expression="of:=[.#REF!]" table:base-cell-address="КПК0813032.$A$1"/>
        <table:named-expression table:name="T2RXXXXG2S" table:expression="of:=[.#REF!]" table:base-cell-address="КПК0813032.$A$1"/>
        <table:named-expression table:name="T3RXXXXG1S" table:expression="of:=[.#REF!]" table:base-cell-address="КПК0813032.$A$1"/>
        <table:named-expression table:name="T3RXXXXG2S" table:expression="of:=[.#REF!]" table:base-cell-address="КПК0813032.$A$1"/>
        <table:named-expression table:name="T3RXXXXG3" table:expression="of:=[.#REF!]" table:base-cell-address="КПК0813032.$A$1"/>
        <table:named-expression table:name="T3RXXXXG4" table:expression="of:=[.#REF!]" table:base-cell-address="КПК0813032.$A$1"/>
        <table:named-expression table:name="T3RXXXXG5" table:expression="of:=[.#REF!]" table:base-cell-address="КПК0813032.$A$1"/>
        <table:named-expression table:name="T4RXXXXG1S" table:expression="of:=[.#REF!]" table:base-cell-address="КПК0813032.$A$1"/>
        <table:named-expression table:name="T4RXXXXG2S" table:expression="of:=[.#REF!]" table:base-cell-address="КПК0813032.$A$1"/>
        <table:named-expression table:name="T4RXXXXG3" table:expression="of:=[.#REF!]" table:base-cell-address="КПК0813032.$A$1"/>
        <table:named-expression table:name="T4RXXXXG4" table:expression="of:=[.#REF!]" table:base-cell-address="КПК0813032.$A$1"/>
        <table:named-expression table:name="T4RXXXXG5" table:expression="of:=[.#REF!]" table:base-cell-address="КПК0813032.$A$1"/>
        <table:named-expression table:name="T4RXXXXG6S" table:expression="of:=[.#REF!]" table:base-cell-address="КПК0813032.$A$1"/>
        <table:named-expression table:name="T5RXXXXG1S" table:expression="of:=[.#REF!]" table:base-cell-address="КПК0813032.$A$1"/>
        <table:named-expression table:name="T5RXXXXG2S" table:expression="of:=[.#REF!]" table:base-cell-address="КПК0813032.$A$1"/>
        <table:named-expression table:name="T5RXXXXG3S" table:expression="of:=[.#REF!]" table:base-cell-address="КПК0813032.$A$1"/>
        <table:named-expression table:name="T5RXXXXG4S" table:expression="of:=[.#REF!]" table:base-cell-address="КПК0813032.$A$1"/>
        <table:named-expression table:name="T5RXXXXG5" table:expression="of:=[.#REF!]" table:base-cell-address="КПК0813032.$A$1"/>
        <table:named-expression table:name="T5RXXXXG6" table:expression="of:=[.#REF!]" table:base-cell-address="КПК0813032.$A$1"/>
        <table:named-expression table:name="T5RXXXXG7" table:expression="of:=[.#REF!]" table:base-cell-address="КПК0813032.$A$1"/>
        <table:named-expression table:name="T5RXXXXG8S" table:expression="of:=[.#REF!]" table:base-cell-address="КПК0813032.$A$1"/>
        <table:named-expression table:name="T6RXXXXG1S" table:expression="of:=[.#REF!]" table:base-cell-address="КПК0813032.$A$1"/>
        <table:named-expression table:name="T6RXXXXG2S" table:expression="of:=[.#REF!]" table:base-cell-address="КПК0813032.$A$1"/>
        <table:named-expression table:name="T6RXXXXG3S" table:expression="of:=[.#REF!]" table:base-cell-address="КПК0813032.$A$1"/>
        <table:named-expression table:name="T6RXXXXG4S" table:expression="of:=[.#REF!]" table:base-cell-address="КПК0813032.$A$1"/>
        <table:named-expression table:name="T6RXXXXG5" table:expression="of:=[.#REF!]" table:base-cell-address="КПК0813032.$A$1"/>
        <table:named-expression table:name="T6RXXXXG6" table:expression="of:=[.#REF!]" table:base-cell-address="КПК0813032.$A$1"/>
        <table:named-expression table:name="T6RXXXXG7" table:expression="of:=[.#REF!]" table:base-cell-address="КПК0813032.$A$1"/>
        <table:named-expression table:name="T6RXXXXG8S" table:expression="of:=[.#REF!]" table:base-cell-address="КПК0813032.$A$1"/>
        <table:named-expression table:name="T7RXXXXG1S" table:expression="of:=[.#REF!]" table:base-cell-address="КПК0813032.$A$1"/>
        <table:named-expression table:name="T7RXXXXG2S" table:expression="of:=[.#REF!]" table:base-cell-address="КПК0813032.$A$1"/>
        <table:named-expression table:name="T7RXXXXG3S" table:expression="of:=[.#REF!]" table:base-cell-address="КПК0813032.$A$1"/>
        <table:named-expression table:name="T7RXXXXG4S" table:expression="of:=[.#REF!]" table:base-cell-address="КПК0813032.$A$1"/>
        <table:named-expression table:name="T7RXXXXG5" table:expression="of:=[.#REF!]" table:base-cell-address="КПК0813032.$A$1"/>
        <table:named-expression table:name="T7RXXXXG6" table:expression="of:=[.#REF!]" table:base-cell-address="КПК0813032.$A$1"/>
        <table:named-expression table:name="T7RXXXXG7" table:expression="of:=[.#REF!]" table:base-cell-address="КПК0813032.$A$1"/>
        <table:named-expression table:name="T7RXXXXG8S" table:expression="of:=[.#REF!]" table:base-cell-address="КПК0813032.$A$1"/>
        <table:named-expression table:name="T8RXXXXG1S" table:expression="of:=[.#REF!]" table:base-cell-address="КПК0813032.$A$1"/>
        <table:named-expression table:name="T8RXXXXG2S" table:expression="of:=[.#REF!]" table:base-cell-address="КПК0813032.$A$1"/>
        <table:named-expression table:name="T8RXXXXG3S" table:expression="of:=[.#REF!]" table:base-cell-address="КПК0813032.$A$1"/>
        <table:named-expression table:name="T8RXXXXG4S" table:expression="of:=[.#REF!]" table:base-cell-address="КПК0813032.$A$1"/>
        <table:named-expression table:name="T8RXXXXG5" table:expression="of:=[.#REF!]" table:base-cell-address="КПК0813032.$A$1"/>
        <table:named-expression table:name="T8RXXXXG6" table:expression="of:=[.#REF!]" table:base-cell-address="КПК0813032.$A$1"/>
        <table:named-expression table:name="T8RXXXXG7" table:expression="of:=[.#REF!]" table:base-cell-address="КПК0813032.$A$1"/>
        <table:named-expression table:name="T8RXXXXG8S" table:expression="of:=[.#REF!]" table:base-cell-address="КПК0813032.$A$1"/>
        <table:named-expression table:name="T9RXXXXG10" table:expression="of:=[.#REF!]" table:base-cell-address="КПК0813032.$A$1"/>
        <table:named-expression table:name="T9RXXXXG1S" table:expression="of:=[.#REF!]" table:base-cell-address="КПК0813032.$A$1"/>
        <table:named-expression table:name="T9RXXXXG2S" table:expression="of:=[.#REF!]" table:base-cell-address="КПК0813032.$A$1"/>
        <table:named-expression table:name="T9RXXXXG3S" table:expression="of:=[.#REF!]" table:base-cell-address="КПК0813032.$A$1"/>
        <table:named-expression table:name="T9RXXXXG4S" table:expression="of:=[.#REF!]" table:base-cell-address="КПК0813032.$A$1"/>
        <table:named-expression table:name="T9RXXXXG5" table:expression="of:=[.#REF!]" table:base-cell-address="КПК0813032.$A$1"/>
        <table:named-expression table:name="T9RXXXXG6" table:expression="of:=[.#REF!]" table:base-cell-address="КПК0813032.$A$1"/>
        <table:named-expression table:name="T9RXXXXG7" table:expression="of:=[.#REF!]" table:base-cell-address="КПК0813032.$A$1"/>
        <table:named-expression table:name="T9RXXXXG8" table:expression="of:=[.#REF!]" table:base-cell-address="КПК0813032.$A$1"/>
        <table:named-expression table:name="T9RXXXXG9" table:expression="of:=[.#REF!]" table:base-cell-address="КПК0813032.$A$1"/>
        <table:named-expression table:name="TABL1" table:expression="of:=[.#REF!]" table:base-cell-address="КПК0813032.$A$1"/>
        <table:named-expression table:name="TABL2" table:expression="of:=[.#REF!]" table:base-cell-address="КПК0813032.$A$1"/>
        <table:named-expression table:name="TABL3" table:expression="of:=[.#REF!]" table:base-cell-address="КПК0813032.$A$1"/>
        <table:named-expression table:name="TABL4" table:expression="of:=[.#REF!]" table:base-cell-address="КПК0813032.$A$1"/>
        <table:named-expression table:name="TABL5" table:expression="of:=[.#REF!]" table:base-cell-address="КПК0813032.$A$1"/>
        <table:named-expression table:name="TABL6" table:expression="of:=[.#REF!]" table:base-cell-address="КПК0813032.$A$1"/>
        <table:named-expression table:name="TABL7" table:expression="of:=[.#REF!]" table:base-cell-address="КПК0813032.$A$1"/>
        <table:named-expression table:name="TABL8" table:expression="of:=[.#REF!]" table:base-cell-address="КПК0813032.$A$1"/>
        <table:named-expression table:name="TABL9" table:expression="of:=[.#REF!]" table:base-cell-address="КПК081303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 Cyr" svg:font-family="&quot;Arial Cyr&quot;"/>
    <style:font-face style:name="Times New Roman" svg:font-family="&quot;Times New Roman&quot;"/>
    <style:font-face style:name="Times New Roman CYR" svg:font-family="&quot;Times New Roman CYR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number-style style:name="N36">
      <number:number number:decimal-places="2" number:min-decimal-places="2" number:min-integer-digits="1"/>
    </number:number-style>
    <number:number-style style:name="N37">
      <number:number number:decimal-places="3" number:min-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 Cyr" style:font-name-asian="Arial Cyr" style:font-name-complex="Arial Cyr" fo:font-size="10pt" style:font-size-asian="10pt" style:font-size-complex="10pt"/>
    </style:style>
    <style:style style:name="cf1" style:family="table-cell">
      <style:text-properties fo:color="#FFFFFF"/>
    </style:style>
  </office:styles>
  <office:automatic-styles>
    <style:page-layout style:name="pm1">
      <style:page-layout-properties fo:margin-top="0in" fo:margin-bottom="0in" fo:margin-left="0.32in" fo:margin-right="0.33in" style:print-orientation="landscape" style:print-page-order="ttb" style:first-page-number="continue" style:scale-to-X="1" style:scale-to-Y="500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admin</meta:initial-creator>
    <dc:creator>Олександр Надольський</dc:creator>
    <meta:creation-date>2016-08-15T09:54:21Z</meta:creation-date>
    <dc:date>2026-09-10T05:36:54Z</dc:date>
    <meta:print-date>2026-04-07T06:15:32Z</meta:print-date>
  </office:meta>
</office:document-meta>
</file>